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брой-сказки-волшебство"/>«Доброй сказки волшебство»<text:bookmark-end text:name="доброй-сказки-волшебство"/></text:h>
      <text:p text:style-name="First_20_paragraph">18.01.2022</text:p>
      <text:p text:style-name="Text_20_body">15.01.2022г. в Детской библиотеке №158 состоялась игровая программа «Доброй сказки волшебство» к юбилею замечательного французского писателя Шарля Перро. Посетители узнали интересные сведения из жизни и творчества великого писателя-сказочника. Шарль Перро родился 12 января 1628г. в столице Франции Париже. Был государственным деятелем, писателем не только детских сказок, но и создателем трудов «Знаменитые люди Франции 17 столетия», «Всеобщий словарь французского языка». Нет такого дома, в котором не нашлось бы хотя бы одной книги сказок этого автора. Их перевели на множество языков, по ним созданы всемирно известные оперы и балеты, написанные в России Сергеем Прокофьевым и Петром Чайковским балет «Золушка» в 1946г. По сценарию пьесы Евгения Шварца «Золушка» по мотивам сказки Ш.Перро был снят известный кинофильм для детей в 1947г. Режиссер Леонид Нечаев в 1977г. снял фильм-сказку «Про Красную Шапочку». А самой востребованной сказкой стала «Красавица и чудовище», ее экранизировали бесчисленное количество раз. По ней сняты не только художественные ленты, но и мюзиклы и мультфильмы. Гости приняли участие в игре-викторине по сказкам. Прошел мастер-класс: ребята смогли сделать поделку - любимых сказочных героев: Кота в сапогах, Красную Шапочку в технике пластилинографии. Мероприятие провела главный библиотекарь Левых Светлана Владимировна.<text:bookmark text:name="id__GoBack"/></text:p>
      <text:p text:style-name="Text_20_body"><text:line-break/></text:p>
      <text:p text:style-name="Text_20_body">Адрес страницы: <text:a xlink:type="simple" xlink:href="http://chertanovo-juzhnoe.mos.ru/presscenter/officially/detail/10570674.html" office:name=""><text:span text:style-name="Definition">http://chertanovo-juzhnoe.mos.ru/presscenter/officially/detail/105706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0T19:18:13Z</meta:creation-date>
    <dc:date>2024-01-20T19:18:13Z</dc:date>
  </office:meta>
</office:document-meta>
</file>