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"/>ДЕНЬ ОТКРЫТЫХ ДВЕРЕЙ<text:bookmark-end text:name="день-открытых-дверей"/></text:h>
      <text:p text:style-name="First_20_paragraph">26.08.2021</text:p>
      <text:p text:style-name="Text_20_body">"День открытых дверей" состоится 28, 29 августа 2021 года с 10:00 до 20:00 часов на площадке перед Государственным бюджетным учреждением культуры города Москвы "ДК "Маяк" по адресу: г. Москва, ул. Газопровод д.9А</text:p>
      <text:p text:style-name="Text_20_body"><text:line-break/></text:p>
      <text:p text:style-name="Text_20_body">Адрес страницы: <text:a xlink:type="simple" xlink:href="http://chertanovo-juzhnoe.mos.ru/presscenter/officially/detail/10207708.html" office:name=""><text:span text:style-name="Definition">http://chertanovo-juzhnoe.mos.ru/presscenter/officially/detail/1020770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08T18:01:33Z</meta:creation-date>
    <dc:date>2023-09-08T18:01:33Z</dc:date>
  </office:meta>
</office:document-meta>
</file>