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г.-в-детской-библиотеке-158-состоялась-викторина"/>19.08.21г. в Детской библиотеке № 158 состоялась викторина<text:bookmark-end text:name="г.-в-детской-библиотеке-158-состоялась-викторина"/></text:h>
      <text:p text:style-name="First_20_paragraph">19.08.2021</text:p>
      <text:p text:style-name="Text_20_body"><text:span text:style-name="T1">19.08.21г</text:span>. в Детской библиотеке № 158 состоялась викторина "Праздники на Святой Руси. Яблочный Спас. Мероприятие прошло в рамках Программы Летнего чтения 2021 «В городе и за городом». Волшебное яблочко», посвященная православному празднику Преображения Господне, или Яблочному Спасу. Гости узнали о том, как праздновали Яблочный Спас на Руси, приняли участие в необычной "яблочной викторине<text:bookmark-start text:name="id__Hlk80283688"/>"<text:bookmark-end text:name="id__Hlk80283688"/>. Библиотекарь предложила вниманию посетителей выставку-просмотр "Православные праздники. Яблочный Спас", на которой представлена литература по истории этого народного и православного праздника, и все что посвящено этому замечательному и полезному фрукту – яблоку: сказки как русские народные, так и авторские, фруктовые сказки, загадки, пословицы, поговорки и т.п. Ребята вспомнили сказки, где упоминается этот фрукт, отгадали загадки. Все желающие смогли сделать поделку "Волшебное яблоко" в технике объемной аппликации. Также посетители ознакомились с книгами рецептов блюд из яблок, получили от библиотеки флаеры с рецептами пирогов, оладий, варенья из яблок. Мероприятие провела главный библиотекарь Левых Светлана Владимировна.<text:bookmark text:name="id__GoBack"/></text:p>
      <text:p text:style-name="Text_20_body"><text:line-break/></text:p>
      <text:p text:style-name="Text_20_body">Адрес страницы: <text:a xlink:type="simple" xlink:href="http://chertanovo-juzhnoe.mos.ru/presscenter/officially/detail/10192893.html" office:name=""><text:span text:style-name="Definition">http://chertanovo-juzhnoe.mos.ru/presscenter/officially/detail/10192893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5-05-26T08:53:24Z</meta:creation-date>
    <dc:date>2025-05-26T08:53:24Z</dc:date>
  </office:meta>
</office:document-meta>
</file>