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рганизация-раздельного-сбора-отходов-в-районе-чертаново-южное"/>Организация раздельного сбора отходов в районе Чертаново Южное<text:bookmark-end text:name="организация-раздельного-сбора-отходов-в-районе-чертаново-южное"/></text:h>
      <text:p text:style-name="First_20_paragraph">03.06.2021</text:p>
      <text:p text:style-name="Text_20_body">В настоящее время раздельный сбор отходов является одним из приоритетных направлений обращения с отходами. Развитие и внедрение программы раздельного сбора отходов способствует увеличению количества <text:bookmark text:name="id__GoBack"/>переработанных отходов, пригодных для вторичного использования и экономии природных ресурсов.</text:p>
      <text:p text:style-name="Text_20_body">Все больше жителей Москвы приходят к пониманию о необходимости сортировать отходы.</text:p>
      <text:p text:style-name="Text_20_body">В соответствии с постановлением Правительства Москвы от 18.06.2019 №734-ПП о реализации мероприятий по раздельному сбору (накоплению) твердых коммунальных отходов в городе Москве на территории округа все контейнерные площадки приведены в соответствии с бренд-буком.</text:p>
      <text:p text:style-name="Text_20_body">На контейнерных площадках выделены цветом, информационными табличками и пиктограммами сектора приема отходов, утверждены графики вывоза вторсырья и смешанных отходов (прикреплены в выделенных секторах).</text:p>
      <text:p text:style-name="Text_20_body">Мусоровывозящей организацией ООО «ГК СЭТ» установлены контейнеры двух цветов: синий — для сбора полезных компонентов, таких как стекло, пластик, металл, бумага, и серый контейнер для других бытовых отходов, которые не попадают в список перерабатываемых, — например, пищевые отходы, предметы личной гигиены, одежда, игрушки и т.д.</text:p>
      <text:p text:style-name="Text_20_body">Они отправляются на специально оборудованные предприятия, где происходит досортировка, после чего отсортированные отходы будут направлены на предприятия, специализирующиеся на переработке.</text:p>
      <text:p text:style-name="Text_20_body">ГБУ «Жилищник района Чертаново Южное» проводится регулярный мониторинг наличия и состояния наклеек, правильности расстановки контейнеров по цветовой идентификации.</text:p>
      <text:p text:style-name="Text_20_body">Под вывоз мусора задействованы машины, брендированные синим и серым цветом, которые забирают отходы только из контейнеров соответствующего цвета.</text:p>
      <text:p text:style-name="Text_20_body">Все материалы о переходе на раздельный сбор отходов можно посмотреть на официальных сайтах или задать вопросы в созданных информационных центрах на базе префектуры и управы района.</text:p>
      <text:p text:style-name="Text_20_body">Раздельный сбор мусора зависит от нашей с Вами активности и сознательности.</text:p>
      <text:p text:style-name="Text_20_body">В наших силах сделать наш район экологичнее и сохранить его красоту для будущих поколений!</text:p>
      <text:p text:style-name="Text_20_body"> 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resscenter/officially/detail/10003091.html" office:name=""><text:span text:style-name="Definition">http://chertanovo-juzhnoe.mos.ru/presscenter/officially/detail/1000309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2T07:27:06Z</meta:creation-date>
    <dc:date>2023-10-12T07:27:06Z</dc:date>
  </office:meta>
</office:document-meta>
</file>