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оспитанники-спортивного-клуба-таеквон-выступят-на-открытом-первенстве-юао-по-тхэквондо"/>Воспитанники спортивного клуба «Таеквон» выступят на Открытом первенстве ЮАО по тхэквондо<text:bookmark-end text:name="воспитанники-спортивного-клуба-таеквон-выступят-на-открытом-первенстве-юао-по-тхэквондо"/></text:h>
      <text:p text:style-name="First_20_paragraph">16.04.2018</text:p>
      <text:p text:style-name="Text_20_body"><text:a xlink:type="simple" xlink:href="http://uploads.gazeta-chertanovo-juzhnoe.ru/2018/03/%D1%82%D0%B0%D0%B5%D0%BA%D0%B2%D0%BE%D0%BD-%D0%B2%D1%823.jpg" office:name=""><text:span text:style-name="Definition"/></text:a></text:p>
      <text:p text:style-name="Text_20_body">Воспитанники спортивного клуба «Таеквон» выступят на Открытом первенстве ЮАО города Москвы по тхэквондо (ИТФ) в воскресенье, 22 апреля.</text:p>
      <text:p text:style-name="Text_20_body">Президент Московской Федерации по тхэквондо (ИТФ), директор «Таеквон» Григорий Ковешников рассказал редакции «Чертанова Южного» о том, как юные спортсмены готовятся к соревнованиям:</text:p>
      <text:p text:style-name="Text_20_body">- Сейчас на занятиях проводят больше турниров, чтобы отобрать лучших. От нашего клуба поедет от пятидесяти до семидесяти учеников. Состязания посвящены памяти москвичей, погибших при исполнении воинского долга в ходе контртеррористических операций. В соревнованиях примут участие спортсмены в возрасте с шести до одиннадцати лет, имеющие квалификацию с десятой по первую группы.</text:p>
      <text:p text:style-name="Text_20_body">Турниры начнутся с 9:00 в спортивном комплексе «Братеево» по адресу: улица Борисовские пруды, владение 20, корпус 3а.</text:p>
      <text:p text:style-name="Text_20_body">Главным судьей соревнований выступит президент Московской Федерации по тхэквондо (ИТФ), директор спортивного клуба «Таеквон» Григорий Ковешников.</text:p>
      <text:p text:style-name="Text_20_body"><text:line-break/></text:p>
      <text:p text:style-name="Text_20_body">Адрес страницы: <text:a xlink:type="simple" xlink:href="http://chertanovo-juzhnoe.mos.ru/presscenter/news/detail/7269375.html" office:name=""><text:span text:style-name="Definition">http://chertanovo-juzhnoe.mos.ru/presscenter/news/detail/7269375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5T13:50:02Z</meta:creation-date>
    <dc:date>2023-08-15T13:50:02Z</dc:date>
  </office:meta>
</office:document-meta>
</file>