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астер-международного-уровня-возобновит-свои-тренировки-в-клубе-taekwon"/>Мастер международного уровня возобновит свои тренировки в клубе «TAEKWON»<text:bookmark-end text:name="мастер-международного-уровня-возобновит-свои-тренировки-в-клубе-taekwon"/></text:h>
      <text:p text:style-name="First_20_paragraph">05.10.2017</text:p>
      <text:p text:style-name="Text_20_body"><text:a xlink:type="simple" xlink:href="http://uploads.gazeta-chertanovo-juzhnoe.ru/2017/10/%D0%9C%D0%B0%D1%81%D1%82%D0%B5%D1%80-%D0%9B%D0%B8.jpg" office:name=""><text:span text:style-name="Definition"/></text:a></text:p>
      <text:p text:style-name="Text_20_body">Занятия по тхэквондо с Мастером Ли возобновятся в клубе «TAEKWON» с пятницы, 6 октября.</text:p>
      <text:p text:style-name="Text_20_body">Традиционно тренировки проводят по пятницам и воскресеньям в зале спортивного центра. Мастер Ли Ен Ир особое внимание уделяет тому, чтобы его ученики узнали как можно больше о боевом искусстве Кореи. На каждой тренировке он в мельчайших подробностях разбирает все техники тхэквондо и учит воспитанников, как правильно их применять.</text:p>
      <text:p text:style-name="Text_20_body">В сентябре Мастер Ли был судьей на Чемпионате Мира по тхэквондо, который прошел в Северной Корее.</text:p>
      <text:p text:style-name="Text_20_body">Выдающийся тренер клуба «TAEKWON» обладает черным поясом седьмого дана по тхэквондо. Он четыре раза становился Чемпионом Мира, а также был участником демонстрационной команды Северной Кореи по тхэквондо.</text:p>
      <text:p text:style-name="Text_20_body">Кроме этого Мастер Ли лично сопровождал основателя боевого искусства тхэквондо генерала Чой Хонг Хи на многих семинарах.</text:p>
      <text:p text:style-name="Text_20_body">Тренировки с ним проходят в пятницу по спарринговым техникам и в воскресенья по базовым техникам.</text:p>
      <text:p text:style-name="Text_20_body"><text:line-break/></text:p>
      <text:p text:style-name="Text_20_body">Фото: <text:a xlink:type="simple" xlink:href="http://xn--80aeiuqfx.xn--p1ai/" office:name=""><text:span text:style-name="Definition">официальный сайт спортивного клуба «TAEKWON»</text:span></text:a></text:p>
      <text:p text:style-name="Text_20_body"><text:line-break/></text:p>
      <text:p text:style-name="Text_20_body">Адрес страницы: <text:a xlink:type="simple" xlink:href="http://chertanovo-juzhnoe.mos.ru/presscenter/news/detail/6902202.html" office:name=""><text:span text:style-name="Definition">http://chertanovo-juzhnoe.mos.ru/presscenter/news/detail/6902202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3-12T01:16:11Z</meta:creation-date>
    <dc:date>2025-03-12T01:16:11Z</dc:date>
  </office:meta>
</office:document-meta>
</file>