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ультпоход-соревнования-по-тхэквондо-беседы-о-море-и-многое-другое-пройдет-в-районе"/>Культпоход: соревнования по тхэквондо, беседы о море и многое другое пройдет в районе<text:bookmark-end text:name="культпоход-соревнования-по-тхэквондо-беседы-о-море-и-многое-другое-пройдет-в-районе"/></text:h>
      <text:p text:style-name="First_20_paragraph">14.09.2017</text:p>
      <text:p text:style-name="Text_20_body"><text:a xlink:type="simple" xlink:href="http://uploads.gazeta-chertanovo-juzhnoe.ru/2017/05/IMG_7271.jpg" office:name=""><text:span text:style-name="Definition"/></text:a></text:p>
      <text:p text:style-name="Text_20_body">Жизнь Чертаново Южного на предстоящей неделе наполнится различными спортивными и культурно-массовыми мероприятиями. Поговорить о море, посмотреть соревнования по тхэквондо и принять участие в матче по флорболу сможет любой желающий.</text:p>
      <text:p text:style-name="Text_20_body"><text:line-break/></text:p>
      <text:p text:style-name="Text_20_body">Попробуют свои силы в армрестлинге воспитанники спортивного клуба «TAEKWON». Узнать, кто сильнее и поболеть за понравившихся кандидатов смогут все желающие.</text:p>
      <text:p text:style-name="Text_20_body"><text:span text:style-name="T1">Где:</text:span> спортивный клуб «TAEKWON»</text:p>
      <text:p text:style-name="Text_20_body"><text:span text:style-name="T1">Когда:</text:span> 15 сентября</text:p>
      <text:p text:style-name="Text_20_body"><text:span text:style-name="T1">Во сколько:</text:span> 19:00</text:p>
      <text:p text:style-name="Text_20_body"><text:span text:style-name="T1">Вход:</text:span> свободный</text:p>
      <text:p text:style-name="Text_20_body">Мастер-класс по созданию рисунков на ткани в технике «батик» пройдет в доме культуры «Гармония».</text:p>
      <text:p text:style-name="Text_20_body"><text:span text:style-name="T1">Где:</text:span> дом культуры «Гармония»</text:p>
      <text:p text:style-name="Text_20_body"><text:span text:style-name="T1">Когда:</text:span> 16 сентября</text:p>
      <text:p text:style-name="Text_20_body"><text:span text:style-name="T1">Во сколько:</text:span> 15:00</text:p>
      <text:p text:style-name="Text_20_body"><text:span text:style-name="T1">Вход:</text:span> запись по телефону: 8 (495) 389-48-55</text:p>
      <text:p text:style-name="Text_20_body">Поиграть в хоккей на траве можно уже во вторник, 19 сентября. Матч по флорболу пройдет среди детей и подростков.</text:p>
      <text:p text:style-name="Text_20_body"><text:span text:style-name="T1">Где:</text:span> Варшавское шоссе.152-б</text:p>
      <text:p text:style-name="Text_20_body"><text:span text:style-name="T1">Когда:</text:span> 19 сентября</text:p>
      <text:p text:style-name="Text_20_body"><text:span text:style-name="T1">Во сколько:</text:span> 19:00</text:p>
      <text:p text:style-name="Text_20_body"><text:span text:style-name="T1">Вход:</text:span> свободный</text:p>
      <text:p text:style-name="Text_20_body">Поговорить о море и обсудить творчество Бориса Житкова смогут гости библиотеки №143. В день мероприятия также пройдет показ мультфильма «Как я ловил человечков».</text:p>
      <text:p text:style-name="Text_20_body"><text:span text:style-name="T1">Где:</text:span> библиотека №143</text:p>
      <text:p text:style-name="Text_20_body"><text:span text:style-name="T1">Когда:</text:span> 20 сентября</text:p>
      <text:p text:style-name="Text_20_body"><text:span text:style-name="T1">Во сколько:</text:span> 14:30</text:p>
      <text:p text:style-name="Text_20_body"><text:span text:style-name="T1">Вход:</text:span> свободный</text:p>
      <text:p text:style-name="Text_20_body">Отборочный тур перед Первенством ЮАО по тхэквондо пройдет в спортивном клубе «TAEKWON». Воспитанники центра проверят свои силы и потренируются перед серьезным мероприятием.</text:p>
      <text:p text:style-name="Text_20_body"><text:span text:style-name="T1">Где:</text:span> спортивный клуб «TAEKWON»</text:p>
      <text:p text:style-name="Text_20_body"><text:span text:style-name="T1">Когда:</text:span> 20 сентября</text:p>
      <text:p text:style-name="Text_20_body"><text:span text:style-name="T1">Во сколько:</text:span> 19:00</text:p>
      <text:p text:style-name="Text_20_body"><text:span text:style-name="T1">Вход:</text:span> свободный</text:p>
      <text:p text:style-name="Text_20_body"><text:line-break/></text:p>
      <text:p text:style-name="Text_20_body">Адрес страницы: <text:a xlink:type="simple" xlink:href="http://chertanovo-juzhnoe.mos.ru/presscenter/news/detail/6858325.html" office:name=""><text:span text:style-name="Definition">http://chertanovo-juzhnoe.mos.ru/presscenter/news/detail/685832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00:18:02Z</meta:creation-date>
    <dc:date>2023-08-08T00:18:02Z</dc:date>
  </office:meta>
</office:document-meta>
</file>