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более-580-объектов-для-благоустройства-определит-голосование-на-портале-активный-гражданин"/>Собянин: Более 580 объектов для благоустройства определит голосование на портале «Активный гражданин»<text:bookmark-end text:name="собянин-более-580-объектов-для-благоустройства-определит-голосование-на-портале-активный-гражданин"/></text:h>
      <text:p text:style-name="First_20_paragraph">25.01.2017</text:p>
      <text:p text:style-name="Text_20_body"><text:a xlink:type="simple" xlink:href="http://gazeta-chertanovo-juzhnoe.ru/wp-content/uploads/2017/01/%D1%81%D0%BE%D0%B1%D1%8F%D0%BD%D0%B8%D0%BD-%D0%B0%D0%B3%D0%BD-e1466761551151.jpg" office:name=""><text:span text:style-name="Definition"/></text:a></text:p>
      <text:p text:style-name="Text_20_body">На портале «Активный гражданин» сегодня запустили новое голосование для жителей Москвы. Об этом в социальных сетях <text:a xlink:type="simple" xlink:href="https://twitter.com/MosSobyanin/status/824158378813456384" office:name=""><text:span text:style-name="Definition">twitter</text:span></text:a> и <text:a xlink:type="simple" xlink:href="https://vk.com/mossobyanin?w=wall265870743_87744" office:name=""><text:span text:style-name="Definition">«В контакте»</text:span></text:a> сообщил мэр Москвы Сергей Собянин.</text:p>
      <text:p text:style-name="Text_20_body">Голосование позволит горожанам выбрать около 580 объектов, которые местные власти уже готовы благоустроить.</text:p>
      <text:p text:style-name="Text_20_body">«Вы, как и прежде, решаете на портале «Активный Гражданин», где и какую площадку благоустроить», - пишет мэр Москвы Сергей Собянин.</text:p>
      <text:p text:style-name="Text_20_body">И, действительно, в голосовании могут принять участие жители со 124 районов города.</text:p>
      <text:p text:style-name="Text_20_body">Портал активно развивается и теперь, по словам Сергея Собянина, ответы, которые отправляют жители Москвы на предложенные вопросы голосований, станут еще детальнее.</text:p>
      <text:p text:style-name="Text_20_body">Жителям столицы предлагают также определиться с проектной моделью, то есть голосующие увидят варианты благоустройства и решат, какой из них лучше. Появится возможность отмечать элементы, которые необходимо установить во дворах. Например, для детской площадки «активные граждане» смогут выбрать до пяти архитектурных форм из девяти предложенных. Среди них — качели, горка, песочный дворик, карусель и другие.</text:p>
      <text:p text:style-name="Text_20_body"><text:line-break/>Участники электронного проекта «Активный гражданин» получат новые опции. Они смогут ознакомиться с расположением возможных площадок на карте, а затем из нескольких предложенных адресов отметить тот, где, надо создать, например, спортивную площадку. Мнением большинства будут выбраны объекты, которые необходимо привести в надлежащий вид.</text:p>
      <text:p text:style-name="Text_20_body"><text:line-break/>Также можно будет определиться с проектной моделью, то есть голосующие увидят варианты благоустройства и решат, какой из них лучше. Появится возможность отмечать элементы, которые необходимо установить во дворах. Например, для детской площадки «активные граждане» смогут выбрать до пяти архитектурных форм из девяти предложенных. Среди них — качели, горка, песочный дворик, карусель и другие.</text:p>
      <text:p text:style-name="Text_20_body"><text:line-break/>Власти Москвы продолжат активно заниматься вопросом благоустройства города. Горожане, как и прежде, сами решают на портале Активный Гражданин, где и какую площадку благоустроить, какое оснащение установить. Только теперь ответы на портале станут еще более детальными. Всего с помощью проекта в этом году планируется благоустроить более 580 объектов.<text:line-break/>Отметим, что в 2017 году на благоустройство районов выделено свыше восьми миллиардов рублей, из которых более 50 процентов будет распределено по результатам голосования в проекте «Активный гражданин».</text:p>
      <text:p text:style-name="Text_20_body"><text:line-break/></text:p>
      <text:p text:style-name="Text_20_body"><text:span text:style-name="T1">Фото: </text:span><text:a xlink:type="simple" xlink:href="http://www.mskagency.ru/" office:name=""><text:span text:style-name="Definition"><text:span text:style-name="T1">Агентство городских новостей "Москва</text:span></text:span></text:a><text:span text:style-name="T1">"</text:span></text:p>
      <text:p text:style-name="Text_20_body"><text:line-break/></text:p>
      <text:p text:style-name="Text_20_body">Адрес страницы: <text:a xlink:type="simple" xlink:href="http://chertanovo-juzhnoe.mos.ru/presscenter/news/detail/4762456.html" office:name=""><text:span text:style-name="Definition">http://chertanovo-juzhnoe.mos.ru/presscenter/news/detail/476245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1T04:09:16Z</meta:creation-date>
    <dc:date>2024-09-01T04:09:16Z</dc:date>
  </office:meta>
</office:document-meta>
</file>