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активные-граждане-района-смогут-выбрать-программу-мероприятий-в-парке-битцевский-лес"/>«Активные граждане» района смогут выбрать программу мероприятий в парке «Битцевский лес»<text:bookmark-end text:name="активные-граждане-района-смогут-выбрать-программу-мероприятий-в-парке-битцевский-лес"/></text:h>
      <text:p text:style-name="First_20_paragraph">16.01.2017</text:p>
      <text:p text:style-name="Text_20_body"><text:a xlink:type="simple" xlink:href="http://gazeta-chertanovo-juzhnoe.ru/wp-content/uploads/2016/12/2016-02-04_094026.jpg" office:name=""><text:span text:style-name="Definition"/></text:a>Жители района могут определить программу мероприятий на 2017 год в природно-историческом парке «Битцевский лес». Соответствующее голосование стартовало на проекте «Активный гражданин». </text:p>
      <text:p text:style-name="Text_20_body">В опросе фигурируют такие варианты, как длительные пешеходные экскурсии, уроки живописи или познавательные игры на природе, фотоквесты, лекции о природе по выходным дням, проект «Утро с книжкой» (чтение очерков на открытом воздухе). Также можно выбрать свой вариант ответа (указать в комментариях).<text:line-break/></text:p>
      <text:p text:style-name="Text_20_body">Отметим, что в голосовании также участвует парк «Царицыно» — активным гражданам предстоит выбрать, в какие дни недели, и в какое время там удобнее всего проводить экскурсии.</text:p>
      <text:p text:style-name="Text_20_body"><text:line-break/></text:p>
      <text:p text:style-name="Text_20_body">Адрес страницы: <text:a xlink:type="simple" xlink:href="http://chertanovo-juzhnoe.mos.ru/presscenter/news/detail/4685523.html" office:name=""><text:span text:style-name="Definition">http://chertanovo-juzhnoe.mos.ru/presscenter/news/detail/4685523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2-03T21:19:05Z</meta:creation-date>
    <dc:date>2023-12-03T21:19:05Z</dc:date>
  </office:meta>
</office:document-meta>
</file>