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района-чертаново-южное-приняли-участие-в-очередном-голосовании"/>«Активные граждане» района Чертаново Южное приняли участие в очередном голосовании<text:bookmark-end text:name="активные-граждане-района-чертаново-южное-приняли-участие-в-очередном-голосовании"/></text:h>
      <text:p text:style-name="First_20_paragraph">20.09.2016</text:p>
      <text:p text:style-name="Text_20_body">Жители района Чертаново Южное приняли участие в голосовании на портале «Активный гражданин», посвященном выбору кустарников для озеленения. В опрос включили дворовые территории по трем адресам.</text:p>
      <text:p text:style-name="Text_20_body">Двор по адресу: Дорожная улица, дом 5, корпус 1, озеленят такими растениями, как дерен, калина и спирея.</text:p>
      <text:p text:style-name="Text_20_body">Для территории по адресу: Дорожная улица, дом 24, корпус 3, голоса распределились следующим образом: барбарис – 19,35%, спирея и чубушник – по 16,13%, калина – 12,90%.</text:p>
      <text:p text:style-name="Text_20_body">Двор по адресу: Россошанская улица, дом 5, корпус 1, озеленят сиренью (этот вариант оказался наиболее популярным), также достаточное количество голосов набрали шиповник, кизильник и калина.</text:p>
      <text:p text:style-name="Text_20_body"><text:line-break/></text:p>
      <text:p text:style-name="Text_20_body">Адрес страницы: <text:a xlink:type="simple" xlink:href="http://chertanovo-juzhnoe.mos.ru/presscenter/news/detail/3783618.html" office:name=""><text:span text:style-name="Definition">http://chertanovo-juzhnoe.mos.ru/presscenter/news/detail/378361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23:33:42Z</meta:creation-date>
    <dc:date>2023-06-01T23:33:42Z</dc:date>
  </office:meta>
</office:document-meta>
</file>