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района-чертаново-южное-выбрали-кружки-для-школ"/>«Активные граждане» района Чертаново Южное выбрали кружки для школ<text:bookmark-end text:name="активные-граждане-района-чертаново-южное-выбрали-кружки-для-школ"/></text:h>
      <text:p text:style-name="First_20_paragraph">15.09.2016</text:p>
      <text:p text:style-name="Text_20_body">На портале «Активный гражданин» подвели итоги голосования, посвященного введению дополнительных кружков и секций в школах. В опросе приняли участие свыше 180 тысяч человек. На выбор предлагались технические, творческие, физкультурно-спортивные и другие направления.</text:p>
      <text:p text:style-name="Text_20_body">В школе №629 района Чертаново Южное результаты голосования оказались следующими: 22,92% опрошенных предпочли кружки технической направленности (робототехника, авиамоделирование и прочее), 17,54% участников отметили кружки естественно-научной направленности, 16,62% — художественной, 15,38% — туристско-краеведческой, 12,46% — социально-педагогической, 14,31% — физкультурно-спортивной.</text:p>
      <text:p text:style-name="Text_20_body"><text:line-break/></text:p>
      <text:p text:style-name="Text_20_body">Адрес страницы: <text:a xlink:type="simple" xlink:href="http://chertanovo-juzhnoe.mos.ru/presscenter/news/detail/3752817.html" office:name=""><text:span text:style-name="Definition">http://chertanovo-juzhnoe.mos.ru/presscenter/news/detail/375281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3T10:07:50Z</meta:creation-date>
    <dc:date>2023-08-03T10:07:50Z</dc:date>
  </office:meta>
</office:document-meta>
</file>