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бедители-новой-акции-от-активного-гражданина-смогут-попасть-на-кубок-кремля-по-теннису"/>Победители новой акции от «Активного гражданина» смогут попасть на Кубок Кремля по теннису<text:bookmark-end text:name="победители-новой-акции-от-активного-гражданина-смогут-попасть-на-кубок-кремля-по-теннису"/></text:h>
      <text:p text:style-name="First_20_paragraph">14.09.2016</text:p>
      <text:p text:style-name="Text_20_body">На портале «Активный гражданин» стартовала акция, победители которой получат приглашение на международный теннисный турнир – Кубок Кремля. Они увидят игру сильнейших спортсменов России и мира.</text:p>
      <text:p text:style-name="Text_20_body">Соревнования пройдут с 15 по 23 октября. Победители акции смогут взять на матчи своих друзей и близких. Более того, они сами выберут день для посещения турнира и необходимое количество билетов — от одного до трёх. 1300 счастливчиков определит генератор случайных чисел. Им достанется 2500 билетов.</text:p>
      <text:p text:style-name="Text_20_body">Акция пройдёт в три этапа. Первыми на получение билетов будут претендовать пользователи, зачекинившиеся на избирательном участке в день выборов. Кроме того, необходимо принять участие во всех голосованиях сентября. На втором этапе их будут раздавать за чекины на избирательном участке, а на третьем — за бейджы «Сентябрь», которые получают те, кто не пропускает голосования.</text:p>
      <text:p text:style-name="Text_20_body">Фото: <text:a xlink:type="simple" xlink:href="http://www.mskagency.ru/" office:name=""><text:span text:style-name="Definition">агентство новостей "Москва"</text:span></text:a>. </text:p>
      <text:p text:style-name="Text_20_body"><text:line-break/></text:p>
      <text:p text:style-name="Text_20_body">Адрес страницы: <text:a xlink:type="simple" xlink:href="http://chertanovo-juzhnoe.mos.ru/presscenter/news/detail/3741554.html" office:name=""><text:span text:style-name="Definition">http://chertanovo-juzhnoe.mos.ru/presscenter/news/detail/37415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7T00:13:05Z</meta:creation-date>
    <dc:date>2024-08-07T00:13:05Z</dc:date>
  </office:meta>
</office:document-meta>
</file>