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хорошую-оценку-реконструкции-каширского-шоссе-поставили-более-трети-участников-голосования-активного-гражданина"/>Хорошую оценку реконструкции Каширского шоссе поставили более трети участников голосования «Активного гражданина»<text:bookmark-end text:name="хорошую-оценку-реконструкции-каширского-шоссе-поставили-более-трети-участников-голосования-активного-гражданина"/></text:h>
      <text:p text:style-name="First_20_paragraph">08.07.2016</text:p>
      <text:p text:style-name="Text_20_body">На портале «Активный гражданин» москвичи смогли оценить итоги реконструкции развязки МКАД и Каширского шоссе. В голосовании приняли участие 31 402 жителя Южного округа и районов ЮВАО — Капотня, Люблино, Выхино-Жулебино.</text:p>
      <text:p text:style-name="Text_20_body">Проведённые работы положительно оценили 38,16% опрошенных. Они отметили, что развязка теперь гораздо удобнее, уменьшились пробки, а проезд стал быстрее. 21,41% респондентов поставили оценку «удовлетворительно». По их мнению, в целом реконструкция выполнена хорошо, но можно было сделать ещё лучше. Недовольных результатами работ всего 8,53%. Оценить реконструкцию затруднились 31,91% пользователей — они не пользуются этой развязкой.</text:p>
      <text:p text:style-name="Text_20_body"><text:line-break/></text:p>
      <text:p text:style-name="Text_20_body">Адрес страницы: <text:a xlink:type="simple" xlink:href="http://chertanovo-juzhnoe.mos.ru/presscenter/news/detail/3305779.html" office:name=""><text:span text:style-name="Definition">http://chertanovo-juzhnoe.mos.ru/presscenter/news/detail/330577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22:52:10Z</meta:creation-date>
    <dc:date>2023-06-28T22:52:10Z</dc:date>
  </office:meta>
</office:document-meta>
</file>