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москвичи-смогут-выбрать-новый-тип-поездов-метро"/>На портале «Активный гражданин» москвичи смогут выбрать новый тип поездов метро<text:bookmark-end text:name="на-портале-активный-гражданин-москвичи-смогут-выбрать-новый-тип-поездов-метро"/></text:h>
      <text:p text:style-name="First_20_paragraph">01.06.2016</text:p>
      <text:p text:style-name="Text_20_body">На портале «Активный гражданин» москвичи смогут выбрать имя для нового типа поездов метро, который начнёт курсировать уже в следующем году. Ранее горожане предлагали свои идеи на портале <text:a xlink:type="simple" xlink:href="http://www.mos.ru/" office:name=""><text:span text:style-name="Definition"><text:span text:style-name="T1">мэра и правительства столицы</text:span></text:span></text:a><text:span text:style-name="T1">.</text:span></text:p>
      <text:p text:style-name="Text_20_body">Самые популярные из предложенных вариантов вынесли на голосование. В числе возможных имён — «Москва», «Столица», «Мегаполис», «Метеор», «Ветерок», «Молния», «Снегирь». Мытищинский вагоностроительный завод уже приступил к сборке первого состава новой модели. Основные его отличия — широкий дверной проём, улучшенный салон, а также сквозной проход через все вагоны. Они также оборудованы современными системами кондиционирования, вентиляции и ультрафиолетовыми лампами для обеззараживания воздуха. Во время поездки на интерактивной карте метро пассажиры смогут найти нужные станции, проложить маршрут и рассчитать время в пути.</text:p>
      <text:p text:style-name="Text_20_body">«Подвижной состав нового поколения придёт на одну из самых загруженных линий — Таганско-Краснопресненскую — в 2017 году. При проектировании этих вагонов мы учли пожелания жителей города. И нам очень важно, чтобы москвичи вместе придумали имя для нашего нового поезда», - отметил начальник Московского метрополитена Дмитрий Пегов.</text:p>
      <text:p text:style-name="Text_20_body"><text:line-break/></text:p>
      <text:p text:style-name="Text_20_body">Адрес страницы: <text:a xlink:type="simple" xlink:href="http://chertanovo-juzhnoe.mos.ru/presscenter/news/detail/3056788.html" office:name=""><text:span text:style-name="Definition">http://chertanovo-juzhnoe.mos.ru/presscenter/news/detail/305678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18:41Z</meta:creation-date>
    <dc:date>2023-07-20T13:18:41Z</dc:date>
  </office:meta>
</office:document-meta>
</file>