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та-россии-улучшила-качество-экспресс-доставки-по-москве-до-97"/>Почта России улучшила качество экспресс-доставки по Москве до 97%<text:bookmark-end text:name="почта-россии-улучшила-качество-экспресс-доставки-по-москве-до-97"/></text:h>
      <text:p text:style-name="First_20_paragraph">17.06.2015</text:p>
      <text:p text:style-name="Text_20_body">«Услуга «Next day» сразу стала пользоваться популярностью у наших клиентов в Москве, поэтому мы внедрили ее во всех городах страны, где есть курьерская доставка EMS. Уровень качества доставки отправлений на следующий день в других городах такой же высокий, как в столице», – прокомментировал заместитель генерального директора Почты России по посылочному бизнесу и экспресс-доставке Сергей Малышев.</text:p>
      <text:p text:style-name="Text_20_body">«Next day» – это доставка экспресс-почты EMS по маршруту Москва-Москва на следующий день после отправки. Услуга запущена в 2014 году, ей уже воспользовались десятки тысяч клиентов Почты России.</text:p>
      <text:p text:style-name="Text_20_body"><text:span text:style-name="T1"> </text:span></text:p>
      <text:p text:style-name="Text_20_body"><text:span text:style-name="T1">Информация о компании</text:span></text:p>
      <text:p text:style-name="Text_20_body"><text:span text:style-name="T2">Почта России – федеральный почтовый оператор, входит в перечень стратегических предприятий РФ. Включает в себя 42 тысячи отделений по всей стране и объединяет один из самых больших трудовых коллективов – около 350 000 почтовых работников.</text:span></text:p>
      <text:p text:style-name="Text_20_body"><text:span text:style-name="T2">Ежегодно Почта России доставляет более 2,5 млрд писем (из них 1 млрд - от госорганов) и порядка 140 млн посылок. Почта России обслуживает порядка 20 млн подписчиков в России, которым доставляется 1 млрд экземпляров печатных изданий в год. Ежегодный объем транзакций, которые проходят через Почту России составляет 3,5 триллиона рублей (пенсии, платежи и переводы).</text:span></text:p>
      <text:p text:style-name="Text_20_body"><text:span text:style-name="T2">Чистая прибыль Почты России в 2014 году составила 1,2 млрд рублей, что более чем в 50 раз превышает показатель 2013 года.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presscenter/news/detail/1941291.html" office:name=""><text:span text:style-name="Definition">http://chertanovo-juzhnoe.mos.ru/presscenter/news/detail/194129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2T06:44:33Z</meta:creation-date>
    <dc:date>2023-10-02T06:44:33Z</dc:date>
  </office:meta>
</office:document-meta>
</file>