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установят-вибрирующие-светофоры"/>В Москве установят вибрирующие светофоры<text:bookmark-end text:name="в-москве-установят-вибрирующие-светофоры"/></text:h>
      <text:p text:style-name="First_20_paragraph">04.06.2015</text:p>
      <text:p text:style-name="Text_20_body">Московские перекрестки будут оборудовать специальными светофорами для слепых и слабослышащих. Светофоры будут издавать звук и вибрацию и таким образом информировать людей с ограниченными физическими возможностями о том, что дорогу можно переходить.</text:p>
      <text:p text:style-name="Text_20_body">Об этом сообщает М24, ссылаясь на пресс-службу Центра организации дорожного движения.</text:p>
      <text:p text:style-name="Text_20_body">Предполагается, что мелодия звучания будет меняться за 7 секунд до смены светового сигнала.</text:p>
      <text:p text:style-name="Text_20_body">Звуко-вибрационными модулями планируют оснастить около 30 светофоров. При этом будет возможность регулировать максимальную и минимальную громкость в зависимости от ширины проезжей части и времени суток.</text:p>
      <text:p text:style-name="Text_20_body"><text:line-break/></text:p>
      <text:p text:style-name="Text_20_body">Адрес страницы: <text:a xlink:type="simple" xlink:href="http://chertanovo-juzhnoe.mos.ru/presscenter/news/detail/1914582.html" office:name=""><text:span text:style-name="Definition">http://chertanovo-juzhnoe.mos.ru/presscenter/news/detail/191458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1:43:42Z</meta:creation-date>
    <dc:date>2023-06-07T01:43:42Z</dc:date>
  </office:meta>
</office:document-meta>
</file>