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здравление-главы-управы-района-чертаново-южное-с-праздником-последний-звонок"/>Поздравление главы управы района Чертаново Южное с праздником «Последний звонок»<text:bookmark-end text:name="поздравление-главы-управы-района-чертаново-южное-с-праздником-последний-звонок"/></text:h>
      <text:p text:style-name="First_20_paragraph">22.05.2015</text:p>
      <text:p text:style-name="Text_20_body"><text:span text:style-name="T1">Дорогие выпускники,родители, учителя!</text:span></text:p>
      <text:p text:style-name="Text_20_body"><text:span text:style-name="T2">Поздравляю Вас с завершением учебного года и окончанием школы ваших детей!</text:span></text:p>
      <text:p text:style-name="Text_20_body"><text:span text:style-name="T2">После того как прозвенит последний звонок, юноши и девушки нашего района начнут путь в самостоятельную взрослую жизнь. </text:span></text:p>
      <text:p text:style-name="Text_20_body"><text:span text:style-name="T2">И каждому предстоит сделать ответственный шаг – определиться,выбрать на каком профессиональном поприще реализовать свои способности и таланты.</text:span></text:p>
      <text:p text:style-name="Text_20_body"><text:line-break/></text:p>
      <text:p text:style-name="Text_20_body"><text:span text:style-name="T2">Дорогие выпускники! Перед вами открыт любой светлый путь. Будьте смелыми и уверенными в себе, не пасуйте перед трудностями, не бойтесь мечтать, активно проявляйте свои таланты, ставьте перед собой цели и добивайтесь их! Тогда у вас все обязательно получится! Выбрать любимое дело, которое будет приносить пользу обществу и доставлять удовольствие – это вдвойне награда! Все в ваших руках! Спасибо Вам за ежедневный кропотливый труд и терпение в вашей учебе. Старания не пройдут бесследно, все то чему вы научились в школе, все то хорошее что вложили в вас учителя, обязательно пригодиться вам в жизни в работе в труде!</text:span></text:p>
      <text:p text:style-name="Text_20_body"> </text:p>
      <text:p text:style-name="Text_20_body"><text:span text:style-name="T1">Глава района Чертаново Южное</text:span></text:p>
      <text:p text:style-name="Text_20_body"><text:span text:style-name="T1">Михаил Иванович Гелун</text:span></text:p>
      <text:p text:style-name="Text_20_body"><text:line-break/></text:p>
      <text:p text:style-name="Text_20_body">Адрес страницы: <text:a xlink:type="simple" xlink:href="http://chertanovo-juzhnoe.mos.ru/presscenter/news/detail/1883906.html" office:name=""><text:span text:style-name="Definition">http://chertanovo-juzhnoe.mos.ru/presscenter/news/detail/1883906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12T19:33:34Z</meta:creation-date>
    <dc:date>2023-11-12T19:33:34Z</dc:date>
  </office:meta>
</office:document-meta>
</file>