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еждународный-день-соседей"/>Международный день соседей<text:bookmark-end text:name="международный-день-соседей"/></text:h>
      <text:p text:style-name="First_20_paragraph">23.04.2015</text:p>
      <text:p text:style-name="Text_20_body">Федеральный государственный проект «Школа грамотного потребителя» приглашает всех активных жителей и жилищно-коммунальные организации  во всех концах России принять участие в «Международном Дне Соседей» и провести в пятницу 29 мая 2015 года праздник в каждом многоквартирном доме, в каждом дворе, на каждой улице – в разных муниципалитетах – от крупных городов, до сельских поселений!<text:line-break/><text:line-break/></text:p>
      <text:p text:style-name="Text_20_body"><text:line-break/></text:p>
      <text:p text:style-name="Text_20_body">Адрес страницы: <text:a xlink:type="simple" xlink:href="http://chertanovo-juzhnoe.mos.ru/presscenter/news/detail/1790179.html" office:name=""><text:span text:style-name="Definition">http://chertanovo-juzhnoe.mos.ru/presscenter/news/detail/1790179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7T08:24:12Z</meta:creation-date>
    <dc:date>2023-06-07T08:24:12Z</dc:date>
  </office:meta>
</office:document-meta>
</file>