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нимание-вводится-ограничение-в-движении-автотранспорта"/>Внимание, вводится ограничение в движении автотранспорта<text:bookmark-end text:name="внимание-вводится-ограничение-в-движении-автотранспорта"/></text:h>
      <text:p text:style-name="First_20_paragraph">02.04.2015</text:p>
      <text:p text:style-name="Text_20_body">Уважаемые автолюбители! В связи с проведением религиозных праздников 5 апреля 2015 г. вводится ограничение движения по следующим маршрутам:<text:line-break/>- от пересечения Каширского шоссе с ул. Шипиловская – по «дублёру» до ул. Ясеневая;<text:line-break/>- на Пролетарском проспекте от д. 18 по сквозному проезду до ул. Котляковская:<text:line-break/>- Чертановская ул., д. 2 – подъезд к церкви.<text:line-break/>В связи с завершением реконструкции участка автодороги М2 «Крым»,  в период празднования религиозных праздников будет отсутствовать возможность организации парковки для посетителей кладбща в данный период, в связи с чем будет затрудненена парковки транспорта на парковочных местах «Щербинского кладбища» и прилегающих к нему дорогах. Проблемы с парковкой личного транспорта также могут возникнуть и у «Домодедовского кладбища».<text:line-break/>Просим Вас отнестись с пониманием к данному вопросу и по-возможности пользоваться общественным транспортом.<text:line-break/></text:p>
      <text:p text:style-name="Text_20_body"><text:line-break/></text:p>
      <text:p text:style-name="Text_20_body">Адрес страницы: <text:a xlink:type="simple" xlink:href="http://chertanovo-juzhnoe.mos.ru/presscenter/news/detail/1709403.html" office:name=""><text:span text:style-name="Definition">http://chertanovo-juzhnoe.mos.ru/presscenter/news/detail/170940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7T19:55:06Z</meta:creation-date>
    <dc:date>2025-02-17T19:55:06Z</dc:date>
  </office:meta>
</office:document-meta>
</file>