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T3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чта-россии-доставит-ветеранам-3-млн-писем-треугольников"/>Почта России доставит ветеранам 3 млн писем-треугольников<text:bookmark-end text:name="почта-россии-доставит-ветеранам-3-млн-писем-треугольников"/></text:h>
      <text:p text:style-name="First_20_paragraph">02.04.2015</text:p>
      <text:p text:style-name="Text_20_body"><text:span text:style-name="T1">В ходе пресс-конференции «Россвязь и Почта России - к 70-летию Великой Победы» заместитель руководителя Федерального агентства связи Владимир Шелихов передал генеральному директору Почты России Дмитрию Страшнову 3 млн писем-треугольников для доставки ветеранам Великой Отечественной войны и труженикам тыла в преддверии 70-летия Великой Победы.</text:span></text:p>
      <text:p text:style-name="Text_20_body">Почта России доставит письма-треугольники вместе с персональными поздравлениями от Президента России ветеранам войны и труженикам тыла. Полученные письма они смогут бесплатно и в любой период времени отправить по всей территории страны.</text:p>
      <text:p text:style-name="Text_20_body">«Мы надеемся, что эти маленькие письма согреют душу ветеранов так же, как и письма из дома, поступавшие на фронт. Мы восхищаемся и преклоняемся перед ними за проявленное мужество, смелость, любовь к Родине», – подчеркнул Владимир Шелихов<text:span text:style-name="T1">.</text:span></text:p>
      <text:p text:style-name="Text_20_body">В проекте также примут участие школьники, студенты и волонтеры со всей страны: в рамках акции Почты России «Благодарность земляков – тепло ладоней» на открытых уроках в школах и вузах они будут складывать письма-треугольники и передавать их в филиалы Почты России.</text:p>
      <text:p text:style-name="Text_20_body">«Доставка писем-треугольников ветеранам Великой Отечественной войны – большая честь для Почты России. Мы с особым трепетом относимся к этому проекту, ведь в годы войны фронтовые почтальоны, рискуя своими жизнями, доставляли письма-треугольники, соединяя фронт и тыл, объединяя семьи, разлученные войной. К юбилею Победы мы выпустим фотоальбом, посвященный работе почты в годы войны, а в Воронеже будет открыт памятник фронтовому почтальону», – рассказал генеральный директор Почты России Дмитрий Страшнов.</text:p>
      <text:p text:style-name="Text_20_body"> </text:p>
      <text:p text:style-name="Text_20_body">Конверты «Письмо ветерана» в форме фронтовых треугольников изготовлены издательским центром «Марка». Издание конвертов продолжает традиции выпусков предыдущих лет – аналогичная акция проводилась в 1995, 2000, 2005 и 2010 годах.</text:p>
      <text:p text:style-name="Text_20_body"> </text:p>
      <text:p text:style-name="Text_20_body"><text:span text:style-name="T1">Информация о компании:</text:span></text:p>
      <text:p text:style-name="Text_20_body"><text:span text:style-name="T2">Почта России</text:span> <text:span text:style-name="T3">– федеральный почтовый оператор, входит в перечень стратегических предприятий РФ. Включает в себя 42 тысячи отделений по всей стране и объединяет один из самых больших трудовых коллективов – около 350 000 почтовых работников.</text:span></text:p>
      <text:p text:style-name="Text_20_body"><text:span text:style-name="T3"> </text:span></text:p>
      <text:p text:style-name="Text_20_body"><text:span text:style-name="T1">Пресс-служба ФГУП «Почта России»</text:span></text:p>
      <text:p text:style-name="Text_20_body"><text:span text:style-name="T1">тел.: (495) 956-99-62,</text:span></text:p>
      <text:p text:style-name="Text_20_body"><text:a xlink:type="simple" xlink:href="mailto:press_service@russianpost.ru" office:name="mailto:press_service@russianpost.ru"><text:span text:style-name="Definition"><text:span text:style-name="T1">press_service@russianpost.ru</text:span></text:span></text:a></text:p>
      <text:p text:style-name="Text_20_body"><text:line-break/></text:p>
      <text:p text:style-name="Text_20_body">Адрес страницы: <text:a xlink:type="simple" xlink:href="http://chertanovo-juzhnoe.mos.ru/presscenter/news/detail/1709374.html" office:name=""><text:span text:style-name="Definition">http://chertanovo-juzhnoe.mos.ru/presscenter/news/detail/170937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5T05:19:33Z</meta:creation-date>
    <dc:date>2025-01-05T05:19:33Z</dc:date>
  </office:meta>
</office:document-meta>
</file>