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ериод-проведения-декларационной-кампании-2015-фнс-24-установлен-график-особого-режима-работы"/>В период проведения Декларационной кампании 2015 ФНС №24 установлен график особого режима работы<text:bookmark-end text:name="в-период-проведения-декларационной-кампании-2015-фнс-24-установлен-график-особого-режима-работы"/></text:h>
      <text:p text:style-name="First_20_paragraph">19.03.2015</text:p>
      <text:p text:style-name="Text_20_body">В период проведения Декларационной кампании 2015 Инспекцией установлен график особого режима работы с 31.03.2015г. по 30.04.2015г. включительно:<text:line-break/>•    понедельник - пятница с 09:00 до 20:00, без перерыва на обед;<text:line-break/>•    каждая суббота с 10:00 до 15:00, без перерыва на обед.<text:line-break/></text:p>
      <text:p text:style-name="Text_20_body"><text:line-break/></text:p>
      <text:p text:style-name="Text_20_body">Адрес страницы: <text:a xlink:type="simple" xlink:href="http://chertanovo-juzhnoe.mos.ru/presscenter/news/detail/1669381.html" office:name=""><text:span text:style-name="Definition">http://chertanovo-juzhnoe.mos.ru/presscenter/news/detail/166938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2T01:11:37Z</meta:creation-date>
    <dc:date>2023-08-02T01:11:37Z</dc:date>
  </office:meta>
</office:document-meta>
</file>