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чертаново-южное-задержали-наркоторговцев"/>В районе Чертаново Южное задержали наркоторговцев<text:bookmark-end text:name="в-районе-чертаново-южное-задержали-наркоторговцев"/></text:h>
      <text:p text:style-name="First_20_paragraph">27.02.2015</text:p>
      <text:p text:style-name="Text_20_body">В рамках оперативно-профилактической операции «Заслон-1», 20 февраля, возле одного из домов по улице Академика Янгеля были задержаны безработные 27 и 28 -летние приезжие из Тульской области.</text:p>
      <text:p text:style-name="Text_20_body">Они в салоне своего автомобиля «Субару Форестер» сбывали наркотические вещества. Один из свертков с порошкообразным белым веществом приобрел сотрудник полиции, который действовал в рамках оперативно-розыскного мероприятия.</text:p>
      <text:p text:style-name="Text_20_body">В ходе осмотра салона автомобиля были обнаружены и изъяты свертки массой 113, 58 гр. После проведенных исследований было определенно, что вещество в свертках содержит в составе амфетамин. В двух других свертках общей массой 70,4, имеется каннабис.</text:p>
      <text:p text:style-name="Text_20_body">Возбуждено уголовное дело по статье покушение на незаконное производство, сбыт или пересылка наркотических средств в крупном размере. Подозреваемых взяли под стражу.</text:p>
      <text:p text:style-name="Text_20_body"><text:line-break/></text:p>
      <text:p text:style-name="Text_20_body">Адрес страницы: <text:a xlink:type="simple" xlink:href="http://chertanovo-juzhnoe.mos.ru/presscenter/news/detail/1619385.html" office:name=""><text:span text:style-name="Definition">http://chertanovo-juzhnoe.mos.ru/presscenter/news/detail/161938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4T12:35:08Z</meta:creation-date>
    <dc:date>2025-05-24T12:35:08Z</dc:date>
  </office:meta>
</office:document-meta>
</file>