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сероссийский-научно-исследовательский-институт-авиационных-материалов-виам-проводит-конкурс-материаловед-будущего---2015-для-выпускников-столичных-школ"/>Всероссийский научно-исследовательский институт авиационных материалов (ВИАМ) проводит конкурс «Материаловед будущего - 2015» для выпускников столичных школ<text:bookmark-end text:name="всероссийский-научно-исследовательский-институт-авиационных-материалов-виам-проводит-конкурс-материаловед-будущего---2015-для-выпускников-столичных-школ"/></text:h>
      <text:p text:style-name="First_20_paragraph">27.02.2015</text:p>
      <text:p text:style-name="Text_20_body">С 20 января 2015 года для выпускников 11-х классов общеобразовательных учреждений г. Москвы ВИАМ проводит конкурс "Материаловед будущего"<text:a xlink:type="simple" xlink:href="http://viam.ru/index.php?id_page=442&amp;language=ru" office:name=""><text:span text:style-name="Definition"/></text:a> с целью отбора школьников, обладающих научно-техническим складом ума и интересующихся материаловедением.</text:p>
      <text:p text:style-name="Text_20_body">Победителям конкурса будут вручены соответствующие дипломы и предоставлена возможность:</text:p>
      <text:p text:style-name="Text_20_body">- за счет средств государственного бюджета проходить обучение в МГТУ им. Н.Э. Баумана, РХТУ им. Д.И. Менделеева, МИТХТ им. М.В. Ломоносова, МАТИ-РГТУ им. К.Э. Циолковского;</text:p>
      <text:p text:style-name="Text_20_body">- осуществлять во время учебы в вузе практические научные исследования на базе ВИАМ;</text:p>
      <text:p text:style-name="Text_20_body">- работать в ВИАМ после успешного окончания учебы;</text:p>
      <text:p text:style-name="Text_20_body">- повышать свою квалификацию и ученую степень в аспирантуре ВИАМ.</text:p>
      <text:p text:style-name="Text_20_body">Конкурс проводится в целях развития научного, инновационного и кадрового потенциала столицы, привлечения молодежи в высокотехнологичные отрасли отечественной промышленности.</text:p>
      <text:p text:style-name="Text_20_body">Для участия в конкурсе необходимо до 1 мая 2015 года на сайте ВИАМ (<text:a xlink:type="simple" xlink:href="http://www.viam.ru/" office:name=""><text:span text:style-name="Definition">www.viam.ru</text:span></text:a>) в специальном разделе «Конкурс для школьников» ознакомиться с положением о конкурсе, заполнить электронную заявку и отправить на рассмотрение конкурсной комиссии работу по теме: «Роль и значение материалов в машиностроительной отрасли экономики России».</text:p>
      <text:p text:style-name="Text_20_body">Конкурс проходит в два этапа:</text:p>
      <text:p text:style-name="Text_20_body"><text:span text:style-name="T1">ПЕРВЫЙ ЭТАП</text:span></text:p>
      <text:p text:style-name="Text_20_body">– с 20 января по 1 мая 2015 г. – электронная регистрация участников и сбор работ кандидатов;</text:p>
      <text:p text:style-name="Text_20_body">– с 1 до 8 мая 2015 г. – рассмотрение присланных работ конкурсной комиссией и отбор финалистов первого этапа;</text:p>
      <text:p text:style-name="Text_20_body">– с 8 по 13 мая 2015 г. – оповещение участников, прошедших первый этап конкурса;</text:p>
      <text:p text:style-name="Text_20_body">– 15 мая 2015 г. – сбор участников (по желанию и их родителей), успешно прошедших первый этап конкурса.</text:p>
      <text:p text:style-name="Text_20_body"><text:span text:style-name="T1">ВТОРОЙ ЭТАП</text:span></text:p>
      <text:p text:style-name="Text_20_body">– с 15 мая по 2 июня 2015 г. – определение победителей конкурса (по итогам собеседования);</text:p>
      <text:p text:style-name="Text_20_body">– 29 июня 2015 г. – сбор победителей конкурса (по желанию и их родителей) в рамках празднования 83-й годовщины создания ВИАМ, вручение дипломов и подписание соответствующих контрактов.</text:p>
      <text:p text:style-name="Text_20_body"><text:span text:style-name="T1">Основание для проведения конкурса:</text:span></text:p>
      <text:p text:style-name="Text_20_body">– постановление Правительства Российской Федерации от 9 июня 2010 г. №421 «О государственном плане подготовки научных работников и специалистов для организаций оборонно-промышленного комплекса на 2011–2015 годы»;</text:p>
      <text:p text:style-name="Text_20_body">– приказ Минобрнауки России от 16 мая 2011 г. №1621 «Об утверждении порядка реализации государственного плана подготовки научных работников и специалистов для организаций оборонно-промышленного комплекса на 2011–2015 годы».</text:p>
      <text:p text:style-name="Text_20_body">Дополнительную информацию можно получить по тел.: <text:span text:style-name="T1">+7(499)263-88-77</text:span>.</text:p>
      <text:p text:style-name="Text_20_body"><text:line-break/></text:p>
      <text:p text:style-name="Text_20_body"><text:line-break/></text:p>
      <text:p text:style-name="Text_20_body">Адрес страницы: <text:a xlink:type="simple" xlink:href="http://chertanovo-juzhnoe.mos.ru/presscenter/news/detail/1617124.html" office:name=""><text:span text:style-name="Definition">http://chertanovo-juzhnoe.mos.ru/presscenter/news/detail/161712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19T15:39:23Z</meta:creation-date>
    <dc:date>2023-10-19T15:39:23Z</dc:date>
  </office:meta>
</office:document-meta>
</file>