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юао-появятся-новые-подземные-паркинги"/>В ЮАО появятся новые подземные паркинги<text:bookmark-end text:name="в-юао-появятся-новые-подземные-паркинги"/></text:h>
      <text:p text:style-name="First_20_paragraph">25.02.2015</text:p>
      <text:p text:style-name="Text_20_body">Подземные парковки будут заранее планировать под общественными пространствами на территориях новой застройки, с таким заявлением выступил главный архитектор Москвы Сергей Кузнецов.<text:line-break/><text:line-break/>Новую систему парковок планируют опробовать в Южном административном округе на ЗИЛе. На территории бывшего завода ЗИЛ планируется построить более 2 миллионов квадратных метров недвижимости, половина из них придется на жилье и социальную инфраструктуру.</text:p>
      <text:p text:style-name="Text_20_body">«Мы рассматривали такую возможность на ЗИЛе. Много таких объектов можно построить в Новой Москве, например, в Коммунарке», — сказал Сергей Кузнецов.</text:p>
      <text:p text:style-name="Text_20_body">Главный архитектор также отмечал, что город постепенно отказывается от строительства паркингов под жилыми домами. Отметим, что жилье с подземными стоянками для бюджетников столица перестала возводить еще в 2013 году. Планируется, что стоянки будут не глубже одного уровня.<text:line-break/><text:line-break/></text:p>
      <text:p text:style-name="Text_20_body">«Когда вы заходите на новую площадку, паркинг и инженерные коммуникации рационально размещать под общественными пространствами, потому что это дешевле экономически. Строительство здания, «посаженного» на парковку, стоит дороже, как и сама парковка», - пояснил главный архитектор.</text:p>
      <text:p text:style-name="Text_20_body"><text:line-break/></text:p>
      <text:p text:style-name="Text_20_body">Адрес страницы: <text:a xlink:type="simple" xlink:href="http://chertanovo-juzhnoe.mos.ru/presscenter/news/detail/1608653.html" office:name=""><text:span text:style-name="Definition">http://chertanovo-juzhnoe.mos.ru/presscenter/news/detail/160865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2T11:22:38Z</meta:creation-date>
    <dc:date>2023-08-02T11:22:38Z</dc:date>
  </office:meta>
</office:document-meta>
</file>