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метро-в-солнцево-придёт-в-2017-году"/>Сергей Собянин: Метро в Солнцево придёт в 2017 году<text:bookmark-end text:name="сергей-собянин-метро-в-солнцево-придёт-в-2017-году"/></text:h>
      <text:p text:style-name="First_20_paragraph">02.02.2015</text:p>
      <text:p text:style-name="Text_20_body">Мэр Москвы Сергей Собянин 2 февраля осмотрел строящуюся станцию "Ломоносовский проспект" Калининско-Солнцевской линии метрополитена. Окончание работ планируется на 2017 год.</text:p>
      <text:p text:style-name="Text_20_body">Транспортное обслуживание более 600 тысяч человек должна обеспечить новая линия метрополитена. Постепенно заканчивается строительство западного участка Калининско-Солнцевской линии, которая дойдёт до районов в Солнцево и Ново-Переделкино.</text:p>
      <text:p text:style-name="Text_20_body">2 февраля Мэр Москвы Сергей Собянин ознакомился с ходом работ и осмотрел строящуюся станцию Калининско-Солнцевской ветки "Ломоносовский проспект". По плану „Ломоносовский проспект“ начнет работу в 2017 году.</text:p>
      <text:p text:style-name="Text_20_body">«Закончена проходка до „Делового центра“ и до „Раменок“ от станции „Ломоносовский проспект“. Сама станция находится уже в высокой степени готовности, но тем не менее работы ещё достаточно, ещё необходимо построить станцию „Минская“. Большой объём работы на „Раменках“, но тем не менее, как вы видите, работы продвигаются», — заявил Сергей Собянин.</text:p>
      <text:p text:style-name="Text_20_body">В данный момент завершается прокладка тоннелей в обе стороны линии, до станций "Раменки" и "Парк Победы". Выходы станции "Ломоносовский проспект" будут расположены на пересечении Мичуринского и Ломоносовского проспектов. У станции предусмотрено несколько выходов, в том числе к МГУ им. Ломоносова.</text:p>
      <text:p text:style-name="Text_20_body">«Он охватывает транспортную доступность шести районов Москвы и даёт дополнительную возможность развития площадки возле МГУ имени М.В. Ломоносова. Это большой технологический кластер, который собираются здесь осваивать, это сотни тысяч квадратных метров. И строительство станции метро здесь просто необходимо», — подчеркнул Сергей Собянин.</text:p>
      <text:p text:style-name="Text_20_body">Калининско-Солнцевской линия метрополитена один из важнейших проектов для города. Как отметил Сергей Собянин, в 2017 году ветка существенно упростит транспортную ситуацию в Солнцево и Ново-Переделкино.</text:p>
      <text:p text:style-name="Text_20_body">"Мы находимся на одной из важнейших строек Московского метро – Калининско-Солнцевской линии, – которая сейчас вступает в завершающую стадию.</text:p>
      <text:p text:style-name="Text_20_body">Через год с небольшим будет закончено строительство участка от "Парка Победы" до "Раменок". А затем в 2017 году метро придет в Солнцево и Новопеределкино. Новая линия улучшит транспортное обслуживание 600 тысяч человек", - сказал Сергей Собянин.</text:p>
      <text:p text:style-name="Text_20_body">Западный участок Калининско-Солнцевской линии должен быть достроен в 2017 годку.</text:p>
      <text:p text:style-name="Text_20_body">Первый участок линии – «Деловой центр» — «Парк Победы» был запущен в 2014 году. Второй участок от «Парка Победы» до «Раменок» будет введён в эксплуатацию в 2016 году. В 2017-м ветку продлят на 14,2 километра. Всего между станцией «Раменки» и «Рассказовка» будет сооружено семь станций и электродепо.  </text:p>
      <text:p text:style-name="Text_20_body"><text:line-break/></text:p>
      <text:p text:style-name="Text_20_body">Адрес страницы: <text:a xlink:type="simple" xlink:href="http://chertanovo-juzhnoe.mos.ru/presscenter/news/detail/1552555.html" office:name=""><text:span text:style-name="Definition">http://chertanovo-juzhnoe.mos.ru/presscenter/news/detail/155255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16:17:50Z</meta:creation-date>
    <dc:date>2025-05-27T16:17:50Z</dc:date>
  </office:meta>
</office:document-meta>
</file>