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ероприятие-пешеход-на-юге-москвы"/>Мероприятие «Пешеход» на юге Москвы<text:bookmark-end text:name="мероприятие-пешеход-на-юге-москвы"/></text:h>
      <text:p text:style-name="First_20_paragraph">21.01.2015</text:p>
      <text:p text:style-name="Text_20_body">Общегородское профилактическое мероприятие «Пешеход» прошло 20 января 2015 года на юге Москвы. Главная цель проведённого мероприятия – профилактика дорожно-транспортных происшествий с самыми незащищённой категорией участников дорожного движения – пешеходами.</text:p>
      <text:p text:style-name="Text_20_body">В течение дня сотрудники ГИБДД уделяли особенное внимание нарушениям правил проезда пешеходных переходов водителями, а также за соблюдение правил перехода проезжей части пешеходами. В пяти детских образовательных организациях школах №№ 629, 851, 856, 878 и 975  южного административного округа прошли профилактические мероприятия с учащимися. Маленьким пешеходам напомнили о правилах поведения при переходе проезжей части и безопасности дорожного движения во внутридворовых проездах.</text:p>
      <text:p text:style-name="Text_20_body">По итогам проведённого рейда, сотрудниками ОБ ДПС ГИБДД УВД по ЮАО ГУ МВД России по г. Москве выявлено 99 нарушений водителями правил проезда пешеходных перехода и 55 пешеходов, нарушивших ПДД РФ  - переход проезжей части в не установленном для перехода месте.</text:p>
      <text:p text:style-name="Text_20_body">         Хочется напомнить участникам дорожного движения, что настоящее время за подобные нарушения, в соответствии с законодательством Российской Федерации, предусмотрены административные наказания в виде штрафа, который в настоящее время для водителей составляет  1500 рублей, за нарушение ПДД РФ пешеходу прийдётся заплатить штраф размеромт 1000 рублей. При этом следует помнить, что самым страшным последствием таких нарушений станет не штраф, а тяжёлые травмы.</text:p>
      <text:p text:style-name="Text_20_body">ГИБДД пр<text:bookmark text:name="id__GoBack"/>изывает водителей и пешеходов к соблюдению правил дорожного движения и взаимному уважению на проезжей части дороги.</text:p>
      <text:p text:style-name="Text_20_body">        </text:p>
      <text:p text:style-name="Text_20_body"> </text:p>
      <text:p text:style-name="Text_20_body"><text:line-break/></text:p>
      <text:p text:style-name="Text_20_body">Адрес страницы: <text:a xlink:type="simple" xlink:href="http://chertanovo-juzhnoe.mos.ru/presscenter/news/detail/1529433.html" office:name=""><text:span text:style-name="Definition">http://chertanovo-juzhnoe.mos.ru/presscenter/news/detail/1529433.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5T17:55:38Z</meta:creation-date>
    <dc:date>2025-05-25T17:55:38Z</dc:date>
  </office:meta>
</office:document-meta>
</file>