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лицензирование-предполагает-жёсткие-требования-к-управляющим-компаниям"/>Собянин: Лицензирование предполагает жёсткие требования к управляющим компаниям<text:bookmark-end text:name="собянин-лицензирование-предполагает-жёсткие-требования-к-управляющим-компаниям"/></text:h>
      <text:p text:style-name="First_20_paragraph">20.01.2015</text:p>
      <text:p text:style-name="Text_20_body">Государственная жилищная инспекция города Москвы будет выдавать управляющим компаниям специализированные лицензии по управлению многоквартирными домами. Ужесточение требований к управляющим компаниям и контроль над ними должны повысить качество обслуживания. Государственная жилищная инспекция города Москвы получит возможность выдавать специализированные лицензии по управлению многоквартирными домами и, соответственно, следить за данной работой. Постановление о создании специальной комиссии по лицензированию управляющих компаний было принято на заседании Президиума Правительства Москвы, объявилмэр Москвы Сергей Собянин «Мы рассмотрим проблемы, связанные с управляющими компаниями жилых домов, — вопрос, который касается, без сомнения, всех москвичей. У нас в городе 500 управляющих компаний, которые обслуживают 30 тысяч многоквартирных жилых домов. И компании эти разные. Есть добросовестные, которые пришли надолго, работают качественно, и претензий к ним нет. Есть и другие, которые приходят на рынок без соответствующей технической базы, без материальных возможностей, без какого-либо кадрового потенциала, приходят для того, чтобы, как говорится, просто срубить бабки и уйти с рынка», — отметил Сергей Собянин. Лицензионная комиссия будет состоять из 15 человек, включая представителей общественных и саморегулируемых организаций, должна существенно повысить качество обслуживания. «Сегодня мы принимаем положение о комиссии, которая и будет принимать решение по лицензированию управляющих компаний. Лицензирование предполагает жёсткие требования к управляющим компаниям. Оно предопределяет и наличие материальной базы, и техники, и опыта работы», — добавил Сергей Собянин. Сегодня в Мскве насчитывается более 500 компаний, обслуживающих порядка 30 тысяч многоквартирных жилых домов. Лицензирование водится для повышения качества жилищных услуг, а также защиты прав и законных интересов собственников и нанимателей квартир в многоквартирных жилых домах. Председателем комиссии назначен заместитель Мэра в Правительстве Москвы Пётр Бирюков. «Лицензия должна быть получена управляющими компаниями в соответствии с законом до 1 мая, после чего жилинспекция приступит к лицензионному контролю», — подчеркнул Пётр Бирюков. «С 1 мая 2015 года будут работать только те организации, которые имеют лицензию. Для этого были внесены изменения в Жилищный кодекс Российской Федерации», — предупредил чиновник. Те организации, которые до 1 мая не успеют получить лицензию, работать в сфере управления не смогут, а также будут привлечены к административной ответственности.</text:p>
      <text:p text:style-name="Text_20_body"><text:line-break/></text:p>
      <text:p text:style-name="Text_20_body">Адрес страницы: <text:a xlink:type="simple" xlink:href="http://chertanovo-juzhnoe.mos.ru/presscenter/news/detail/1526875.html" office:name=""><text:span text:style-name="Definition">http://chertanovo-juzhnoe.mos.ru/presscenter/news/detail/152687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4T13:06:56Z</meta:creation-date>
    <dc:date>2025-05-24T13:06:56Z</dc:date>
  </office:meta>
</office:document-meta>
</file>