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дведены-итоги-конкурса-народный-участковый-2014"/>Подведены итоги конкурса «Народный участковый-2014»<text:bookmark-end text:name="подведены-итоги-конкурса-народный-участковый-2014"/></text:h>
      <text:p text:style-name="First_20_paragraph">19.11.2014</text:p>
      <text:p text:style-name="Text_20_body">18 ноября в здании МВД России Министр внутренних дел Российской Федерации генерал-полковник полиции В.А. Колокольцев встретился с финалистами четвертого ежегодного Всероссийского конкурса «Народный участковый».</text:p>
      <text:p text:style-name="Text_20_body">По словам Главы ведомства, важен не сам факт проведения этого конкурса, а то, что в голосовании приняло участие большое количество людей. Только в третьем туре свой голос отдали более миллиона человек. «Это значит, что граждане знают своих участковых, могут оценить их труд, найти возможность уделить время для голосования», - подчеркнул Министр.</text:p>
      <text:p text:style-name="Text_20_body">С отрывом более чем в семь тысяч голосов в этом году «Народным участковым» стал сотрудник МУ МВД России «Мытищинское» Московской области Иван Конторин.</text:p>
      <text:p text:style-name="Text_20_body"><text:line-break/></text:p>
      <text:p text:style-name="Text_20_body">Адрес страницы: <text:a xlink:type="simple" xlink:href="http://chertanovo-juzhnoe.mos.ru/presscenter/news/detail/1525800.html" office:name=""><text:span text:style-name="Definition">http://chertanovo-juzhnoe.mos.ru/presscenter/news/detail/1525800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20T13:22:34Z</meta:creation-date>
    <dc:date>2024-01-20T13:22:34Z</dc:date>
  </office:meta>
</office:document-meta>
</file>