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эр-москвы-дал-команду-отменить-строительство-мусоросжигательного-завода-в-печатниках"/>Мэр Москвы дал команду отменить строительство мусоросжигательного завода в Печатниках<text:bookmark-end text:name="мэр-москвы-дал-команду-отменить-строительство-мусоросжигательного-завода-в-печатниках"/></text:h>
      <text:p text:style-name="First_20_paragraph">19.01.2015</text:p>
      <text:p text:style-name="Text_20_body">Мэр Москвы Сергей Собянин поручил отменить строительство Комплекса термической переработки отходов и Угрешских очистных сооружений в ЮВАО.</text:p>
      <text:p text:style-name="Text_20_body">Проект разрабатывался ГУП «Мосэкострой», общественное обсуждение по его реализации было назначено на 15 января.</text:p>
      <text:p text:style-name="Text_20_body">Ранее депутаты Московской городской думы Людмила Стебенкова и Зоя Зотова направляли обращения в адрес Мэра Москвы Сергея Собянина и главы Департамента природопользования Антона Кульбачевского о недопустимости строительства данного объекта на территории города.</text:p>
      <text:p text:style-name="Text_20_body"><text:line-break/></text:p>
      <text:p text:style-name="Text_20_body">Адрес страницы: <text:a xlink:type="simple" xlink:href="http://chertanovo-juzhnoe.mos.ru/presscenter/news/detail/1521924.html" office:name=""><text:span text:style-name="Definition">http://chertanovo-juzhnoe.mos.ru/presscenter/news/detail/15219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18:04:22Z</meta:creation-date>
    <dc:date>2025-05-27T18:04:22Z</dc:date>
  </office:meta>
</office:document-meta>
</file>