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T1" style:family="text">
      <style:text-properties fo:font-weight="bold" style:font-weight-asian="bold" style:font-weight-complex="bold"/>
    </style:style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информация-по-организации-отлова-бездомных-животных-на-территории-района-чертаново-южное"/>Информация по организации отлова бездомных животных на территории района Чертаново Южное<text:bookmark-end text:name="информация-по-организации-отлова-бездомных-животных-на-территории-района-чертаново-южное"/></text:h>
      <text:p text:style-name="First_20_paragraph">12.01.2015</text:p>
      <text:p text:style-name="Text_20_body">Организацию работ <text:span text:style-name="T1">по отлову</text:span> на территории Южного административного округа города Москвы, транспортировку, стерилизации (кастрации), содержанию в приютах безнадзорных и бесхозяйных животных производит Дирекция ЖКХ и Б по ЮАО, расположенная по адресу: ул.Шепиловский проезд, д.43, корп.5, по телефону: </text:p>
      <text:p text:style-name="Text_20_body"><text:span text:style-name="T1">8-495-343-38-34.</text:span></text:p>
      <text:p text:style-name="Text_20_body">   Оставить<text:span text:style-name="T1"> заявку на отлов</text:span> бездомных животных, которые могут представлять физическую угрозу здоровью человека, быть разносчиками различных инфекций и вирусов  <text:span text:style-name="T1">Вы можете по телефону: </text:span></text:p>
      <text:p text:style-name="Text_20_body"><text:span text:style-name="T1">8-495-389-47-09</text:span> </text:p>
      <text:p text:style-name="Text_20_body">(ГБУ "Жилищник района Чертаново Южное", ул.Газопровод, д.11, корп.2).</text:p>
      <text:p text:style-name="Text_20_body"><text:line-break/></text:p>
      <text:p text:style-name="Text_20_body">Адрес страницы: <text:a xlink:type="simple" xlink:href="http://chertanovo-juzhnoe.mos.ru/presscenter/news/detail/1509890.html" office:name=""><text:span text:style-name="Definition">http://chertanovo-juzhnoe.mos.ru/presscenter/news/detail/1509890.html</text:span></text:a></text:p>
      <text:p text:style-name="Text_20_body"><text:a xlink:type="simple" xlink:href="http://chertanovo-juzhnoe.mos.ru" office:name=""><text:span text:style-name="Definition">Управа района Чертаново Южное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3-07-02T06:22:03Z</meta:creation-date>
    <dc:date>2023-07-02T06:22:03Z</dc:date>
  </office:meta>
</office:document-meta>
</file>