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совершенствует-процесс-государственных-закупок"/>Москва совершенствует процесс государственных закупок<text:bookmark-end text:name="москва-совершенствует-процесс-государственных-закупок"/></text:h>
      <text:p text:style-name="First_20_paragraph">19.12.2014</text:p>
      <text:p text:style-name="Text_20_body"><text:line-break/></text:p>
      <text:p text:style-name="Text_20_body">В Москве состоялось открытие <text:span text:style-name="T1">II Международной конференции: «Контрактная система Москвы: власть и бизнес против коррупции</text:span>». Более 700 международных специалистов из различных стран мира прибыли в Москву, чтобы обменяться опытом на проходящих в рамках конференции секциях. Событие было приурочено к Международному дню борьбы с коррупцией под эгидой ООН и представляло собой практические шаги в реализации рекомендаций по повышению прозрачности в сфере госзакупок.</text:p>
      <text:p text:style-name="Text_20_body">Открытие форума произошло довольно неожиданно: телемост соединил участников конференции, собравшихся в Доме правительства Москвы на Новом Арбате с павильоном № 14 на ВДНХ, где был дан старт инновационному проекту правительства Москвы – «Бирже электронных торгов». В режиме реального времени участники конференции смогли увидеть работу специалистов, заключающих договоры в острой конкурентной борьбе на техобслуживание, благоустройство дворов, на покупку дизельного топлива, приобретение лекарственных препаратов на электронных аукционах, словом увидели, как формируется инвестиционный заказ Москвы.</text:p>
      <text:p text:style-name="Text_20_body">Комментируя открытие биржи, <text:span text:style-name="T1">Наталья Сергунина,</text:span> заместитель Мэра Москвы по вопросам экономической политики и имущественно - земельных отношений, отметила, что рынок электронных торгов обладает огромным потенциалом роста. «На сегодняшнем этапе одна из его задач – <text:span text:style-name="T2">содействовать вовлечению малого бизнеса в сферу госзакупок, а также привлечению компаний с государственным участием к поддержке отечественного товаропроизводителя.</text:span> Таким образом, мы даем возможность малым предприятиям выйти на рынок закупок, даем возможность работать, расширяться и развивать национальную экономику».</text:p>
      <text:p text:style-name="Text_20_body">Москва уделяет рынку госзакупок серьезное внимание, его годовой объем составляет более 600 млрд рублей. Совершенствуя процесс госзакупок, делая его обоснованным и прозрачным, внедряя контрактную систему и инновации, убирая посредников изо всей цепочки процесса, можно сэкономить немалые средства и направить их на социальные нужды. За последние 10 месяцев Москве удалось сэкономить свыше 110 млрд рублей в сфере закупок. Правительство Москвы поступательно улучшает деловой климат столицы.</text:p>
      <text:p text:style-name="Text_20_body"><text:span text:style-name="T1">Антон Назаркин,</text:span> председатель оргкомитета «Национального рейтинга прозрачности закупок», сообщил, что Москва - лидер закупщиков, и удерживает эти позиции уже три года, что «доля Москвы при проведении электронных процедур составляет 72%, при том, что среднероссийский показатель равен 60 процентам».</text:p>
      <text:p text:style-name="Text_20_body"><text:span text:style-name="T1">Сергей Катырин,</text:span> президент Торгово-промышленной палаты России согласился, что у Москвы есть ряд направлений, которыми можно гордиться. Подчеркнул он и актуальность совершенствования системы госзакупок. По его словам доступ к госзакупкам волнует весь бизнес, но при этом он обратил внимание на тот факт, что «пока еще не прописана нормативная база экспертизы. Кроме того, и здесь он согласился с Натальей Сергуниной, в столице отсутствует <text:span text:style-name="T3">система подготовки нужных кадров и перечень специалистов</text:span>, который помог бы бизнесу чувствовать себя спокойнее при проведении экспертизы в этой сфере». Это одно из главных препятствий при реализации 44-го Федерального закона, по которому и осуществляются закупки.</text:p>
      <text:p text:style-name="Text_20_body">На различных секциях форума проходили не менее жаркие споры, чем на пленарном заседании: для полноценной работы системы необходимо разработать <text:span text:style-name="T3">стандарты технических заданий</text:span> на проведение закупок <text:span text:style-name="T3">для каждой отрасли, утверждали одни.</text:span> Разработать предложения по формированию системы эффективных «точек» <text:span text:style-name="T3">упреждающего контроля (речь о безопасности)</text:span> по всему закупочному циклу, начиная от электронных процедур и заканчивая использованием информационных систем (фото, видеофиксация), - призывали другие.</text:p>
      <text:p text:style-name="Text_20_body">На одном из многочисленных брифингов конференции состоялось подписание <text:span text:style-name="T1">Соглашения</text:span> о сотрудничестве в сфере закупок между властью Москвы и «Опорой России». Геннадий Дегтев, руководитель Департамента Москвы по конкурентной политике и Александр Жарков, вице-президент общественной организации малого и среднего бизнеса заявили, что <text:span text:style-name="T3">совместными усилиями</text:span> будут устранять избыточные административные барьеры, совершенствовать структуру закупок, минимизировать риски, то есть всячески противодействовать коррупции.</text:p>
      <text:p text:style-name="Text_20_body"><text:span text:style-name="T1">Федерика Салиола</text:span>, руководитель проекта Всемирного банка «Сравнение систем государственных закупок» констатировала, «что в течение последних лет деловая среда в Москве значительно изменилась к лучшему». Это отразилось и в показателях рейтингов Всемирного банка. Россия всего за несколько лет поднялась на 62 позицию, стартовав с 124-го места.</text:p>
      <text:p text:style-name="Text_20_body"><text:span text:style-name="T1">Геннадий Дегтев</text:span>, руководитель Департамента Москвы по конкурентной политике поблагодарил всех участников и организаторов конференции, пожелав им сохранить вектор на совершенствование и развитие процесса госзакупок, и создание сильной отечественной экономики.</text:p>
      <text:p text:style-name="Text_20_body"><text:line-break/></text:p>
      <text:p text:style-name="Text_20_body">Адрес страницы: <text:a xlink:type="simple" xlink:href="http://chertanovo-juzhnoe.mos.ru/presscenter/news/detail/1484230.html" office:name=""><text:span text:style-name="Definition">http://chertanovo-juzhnoe.mos.ru/presscenter/news/detail/148423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8:06:21Z</meta:creation-date>
    <dc:date>2023-08-02T08:06:21Z</dc:date>
  </office:meta>
</office:document-meta>
</file>