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дноуровневые-парковки-планируется-строить-в-столице-под-площадями-и-дорогами"/>Одноуровневые парковки планируется строить в столице под площадями и дорогами<text:bookmark-end text:name="одноуровневые-парковки-планируется-строить-в-столице-под-площадями-и-дорогами"/></text:h>
      <text:p text:style-name="First_20_paragraph">19.12.2014</text:p>
      <text:p text:style-name="Text_20_body">Строительство одноуровневых парковок планируется в Москве под дорогами, бульварами и площадями. Об этом сообщили в INTERFAX.RU. Главный архитектор Москвы Сергей Кузнецов рассказал, что разрабатываются нормативы строительства подземных парковок под улично-дорожной сетью. Парковки должны быть не глубже одного уровня, иначе их строительство становится экономически невыгодным.</text:p>
      <text:p text:style-name="Text_20_body"><text:line-break/></text:p>
      <text:p text:style-name="Text_20_body">Адрес страницы: <text:a xlink:type="simple" xlink:href="http://chertanovo-juzhnoe.mos.ru/presscenter/news/detail/1483716.html" office:name=""><text:span text:style-name="Definition">http://chertanovo-juzhnoe.mos.ru/presscenter/news/detail/148371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1T20:17:11Z</meta:creation-date>
    <dc:date>2024-09-21T20:17:11Z</dc:date>
  </office:meta>
</office:document-meta>
</file>