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жном-округе-в-рамках-оперативно-профилактической-операции-мигрант-2014-более-200-иностранцев-привлечены-к-административной-ответственности"/>В Южном округе в рамках оперативно-профилактической операции "Мигрант-2014" более 200 иностранцев привлечены к административной ответственности<text:bookmark-end text:name="в-южном-округе-в-рамках-оперативно-профилактической-операции-мигрант-2014-более-200-иностранцев-привлечены-к-административной-ответственности"/></text:h>
      <text:p text:style-name="First_20_paragraph">18.12.2014</text:p>
      <text:p text:style-name="Text_20_body">17 декабря в рамках проведения комплексной оперативно-профилактической операции «Мигрант-2014» сотрудниками УВД по ЮАО ГУ МВД России по г. Москве были проведены 86 оперативно-розыскных и профилактических мероприятия, направленные на выявление фактов нарушения миграционного законодательства, в которых были задействованы 499 человек личного состава. В ходе них были проверены 1.126 объектов, расположенных на территории ЮАО г. Москвы. В рамках операции было проверено 11 гостиниц и общежитий, 47 автостоянок и гаражных кооперативов, 6 промышленных зон, 3 строительные площадки, 15 кафе и баров, 18 магазинов. Кроме того, проверены 780 квартир и частных домов. В ходе проверки выявлены 18, сдаваемых в поднаем с нарушением порядка и правил, установленных действующим законодательством. В результате рейда в отделы полиции с целью установления личности и законности нахождения на территории Российской Федерации были доставлены 1.131 иностранных граждан, приезжих из стран Средней Азии и бывших государств СНГ. Все доставленные были проверены по базам специального учета на причастность к ранее совершенным преступлениям. В ходе операции 202 лица привлечены к административной ответственности, из которых 123 по ст. 18.8 КоАП РФ (нарушение иностранным гражданином или лицом без гражданства правил въезда в РФ либо режима пребывания (проживания) в РФ). В отношении 120 вынесено решение о депортации в форме самостоятельного контролируемого выезда. В отношении 123 граждан в УФМС направлены материалы по закрытию въезда на территорию РФ.</text:p>
      <text:p text:style-name="Text_20_body"><text:line-break/></text:p>
      <text:p text:style-name="Text_20_body">Адрес страницы: <text:a xlink:type="simple" xlink:href="http://chertanovo-juzhnoe.mos.ru/presscenter/news/detail/1481569.html" office:name=""><text:span text:style-name="Definition">http://chertanovo-juzhnoe.mos.ru/presscenter/news/detail/14815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1T17:28:36Z</meta:creation-date>
    <dc:date>2024-08-01T17:28:36Z</dc:date>
  </office:meta>
</office:document-meta>
</file>