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й-отдел-полиции-увд-на-московском-метрополитене-гу-мвд-россии-по-г.москве-проводит-отбор-кандидатов-на-учебу-в-учебные-заведения-мвд"/>1-й отдел полиции УВД на Московском метрополитене ГУ МВД России по г.Москве проводит отбор кандидатов на учебу в учебные заведения МВД<text:bookmark-end text:name="й-отдел-полиции-увд-на-московском-метрополитене-гу-мвд-россии-по-г.москве-проводит-отбор-кандидатов-на-учебу-в-учебные-заведения-мвд"/></text:h>
      <text:p text:style-name="First_20_paragraph">15.12.2014</text:p>
      <text:p text:style-name="Text_20_body"><text:span text:style-name="T1"> </text:span></text:p>
      <text:p text:style-name="Text_20_body"><text:span text:style-name="T1">1-й отдел полиции УВД на Московском метрополитене ГУ МВД России по г.Москве, проводит отбор кандидатов на учебу в Московский Университет МВД России, и колледжи «ГБОУ СПО Колледж полции», « ГБОУ СПО Юридический колледж» на 2015-2016 учебные года , и приглашает на работу мужчин отслуживших в ВС РФ и имеющих образование не ниже среднего на должности сотрудников полиции.</text:span></text:p>
      <text:p text:style-name="Text_20_body"><text:span text:style-name="T1">Информация по телефону: 8 (495) 622-29-25  С Понедельника по пятницу с 9.00 до 18.00 </text:span></text:p>
      <text:p text:style-name="Text_20_body"><text:line-break/></text:p>
      <text:p text:style-name="Text_20_body">Адрес страницы: <text:a xlink:type="simple" xlink:href="http://chertanovo-juzhnoe.mos.ru/presscenter/news/detail/1470927.html" office:name=""><text:span text:style-name="Definition">http://chertanovo-juzhnoe.mos.ru/presscenter/news/detail/147092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06:10:28Z</meta:creation-date>
    <dc:date>2025-05-24T06:10:28Z</dc:date>
  </office:meta>
</office:document-meta>
</file>