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ведение-работ-по-межеванию-застроенных-территорий-и-актуализации-проектов-межевания-земель-застроенных-территорий-района-чертаново-южное-юао-г-.москвы"/>Проведение работ по межеванию застроенных территорий и актуализации проектов межевания земель застроенных территорий района Чертаново Южное ЮАО г .Москвы<text:bookmark-end text:name="проведение-работ-по-межеванию-застроенных-территорий-и-актуализации-проектов-межевания-земель-застроенных-территорий-района-чертаново-южное-юао-г-.москвы"/></text:h>
      <text:p text:style-name="First_20_paragraph">01.12.2014</text:p>
      <text:p text:style-name="Text_20_body"><text:span text:style-name="T1">П</text:span><text:a xlink:type="simple" xlink:href="/TOPMAN/MEGEVAN.pdf" office:name=""><text:span text:style-name="Definition"><text:span text:style-name="T1">роект межевания ограниченного Варшавским шоссе, ул Академика Янгеля, восточной границей природного парка "Бицевский лес" внутриквартальным проездом</text:span></text:span></text:a></text:p>
      <text:p text:style-name="Text_20_body"><text:line-break/></text:p>
      <text:p text:style-name="Text_20_body"><text:a xlink:type="simple" xlink:href="/TOPMAN/MEGEVAN%203dorog.pdf" office:name=""><text:span text:style-name="Definition"><text:span text:style-name="T1">Проект межевания квартала,ограниченного улицами: 3-й Дорожный пр-д, улица Дорожная,гр.проекта межевания, Варшавское шоссе</text:span></text:span></text:a></text:p>
      <text:p text:style-name="Text_20_body"><text:line-break/></text:p>
      <text:p text:style-name="Text_20_body"><text:a xlink:type="simple" xlink:href="/TOPMAN/MEGGEVAN%20SEVER.pdf" office:name=""><text:span text:style-name="Definition"><text:span text:style-name="T1">Проект межевания квартала ограниченного северной и восточной границей природного парка " Бицевский лес" , внутриквартальным проездом, Варшавским шоссе, внутриквартальным проездом</text:span></text:span></text:a></text:p>
      <text:p text:style-name="Text_20_body"><text:line-break/></text:p>
      <text:p text:style-name="Text_20_body">Адрес страницы: <text:a xlink:type="simple" xlink:href="http://chertanovo-juzhnoe.mos.ru/presscenter/news/detail/1439177.html" office:name=""><text:span text:style-name="Definition">http://chertanovo-juzhnoe.mos.ru/presscenter/news/detail/1439177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08T05:58:48Z</meta:creation-date>
    <dc:date>2023-11-08T05:58:48Z</dc:date>
  </office:meta>
</office:document-meta>
</file>