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оповещение-о-проведении-публичных-слушаний"/>Оповещение о проведении публичных слушаний<text:bookmark-end text:name="оповещение-о-проведении-публичных-слушаний"/></text:h>
      <text:p text:style-name="First_20_paragraph">21.11.2014</text:p>
      <text:p text:style-name="Text_20_body">На публичные слушания представляются:</text:p>
      <text:p text:style-name="Text_20_body"><text:span text:style-name="T1">Проект 1:</text:span> в районе Братеево проект проекта планировки территории транспортно-пересадочного узла (ТПУ) «Алма-Атинская»;</text:p>
      <text:p text:style-name="Text_20_body"><text:span text:style-name="T1">Проект 2:</text:span> в районе Нагатино-Садовники проект межевания  территории  квартала,  ограниченного: улицей Нагатинская, Нагатинской набережной, Нагатинским бульваром, 1-м Нагатинским проездом;</text:p>
      <text:p text:style-name="Text_20_body"><text:span text:style-name="T1">Проект 3:</text:span> в Даниловском районе проект межевания территории квартала, ограниченного: улицей Ленинская Слобода, пр. проездом № 782, улицей Автозаводская;</text:p>
      <text:p text:style-name="Text_20_body"><text:span text:style-name="T1">Проект 4:</text:span> в Даниловском районе проект межевания территории квартала, ограниченного: улицей 3-я Рощинская, 4-м Рощинским проездом, Духовским переулком, улицей Тульская;</text:p>
      <text:p text:style-name="Text_20_body"><text:span text:style-name="T1">Проект 5:</text:span> в Даниловском районе проект межевания территории квартала, ограниченного: Подольским шоссе, улицей Большая Серпуховская, улицей Павловская;</text:p>
      <text:p text:style-name="Text_20_body"><text:span text:style-name="T1">Проект 6:</text:span> в Даниловском районе проект межевания территории квартала, ограниченного: Дербеневской набережной, Новоспасским мостом, 2-м Кожевническим переулком, 4-м Кожевническим переулком, Дербеневской улицей, 1-м Дербеневским переулком;</text:p>
      <text:p text:style-name="Text_20_body"><text:span text:style-name="T1">Проект 7:</text:span> в Даниловском районе проект межевания территории квартала, ограниченного: Кожуховским проездом, улицей Сайкина, улицей Трофимова;</text:p>
      <text:p text:style-name="Text_20_body"><text:span text:style-name="T1">Проект 8:</text:span> в Донском районе проект межевания территории квартала, ограниченного: Загородным шоссе, Севастопольским проспектом, границей железной дороги, границей ранее разработанного проекта межевания;</text:p>
      <text:p text:style-name="Text_20_body"><text:span text:style-name="T1">Проект 9:</text:span> в Донском районе проект межевания территории квартала, ограниченного: 2-м Донским проездом,  улицей Орджоникидзе, улицей Стасовой, 3-м Донским проездом;</text:p>
      <text:p text:style-name="Text_20_body"><text:span text:style-name="T1">Проект 10:</text:span> в Нагорном районе проект межевания территории квартала, ограниченного: Криворожским проездом, улицей Криворожская, пр. пр. № 2305, Симферопольским проездом;</text:p>
      <text:p text:style-name="Text_20_body"><text:span text:style-name="T1">Проект 11:</text:span> в районе Нагатинский Затон проект межевания территории квартала, ограниченного: Кленовым бульваром, улицей Якорная, Нагатинской набережной, улицей Судостроительной;</text:p>
      <text:p text:style-name="Text_20_body"><text:span text:style-name="T1">Проект 12:</text:span> в районе Царицыно проект межевания территории квартала, ограниченного: улицей Медиков, Кавказским бульваром, улицей Ереванская, улицей Каспийская;</text:p>
      <text:p text:style-name="Text_20_body"><text:span text:style-name="T1">Проект 13:</text:span> в районе Царицыно проект межевания территории квартала, ограниченного: улицей Медиков, улицей Каспийская, улицей Кантемировская, Кавказским бульваром;</text:p>
      <text:p text:style-name="Text_20_body"><text:span text:style-name="T1">Проект 14:</text:span> в районе Чертаново Южное проект межевания территории квартала, ограниченного: северной и восточной границей природного парка «Битцевский лес», внутриквартальным проездом, Варшавским шоссе, внутриквартальным проездом;</text:p>
      <text:p text:style-name="Text_20_body"><text:span text:style-name="T1">Проект 15:</text:span> в районе Чертаново Южное проект межевания территории квартала, ограниченного: 3-м Дорожным проездом,  Дорожной улицей, границей проекта межевания, Варшавским шоссе;</text:p>
      <text:p text:style-name="Text_20_body"> </text:p>
      <text:p text:style-name="Text_20_body"><text:span text:style-name="T1">Проект 16:</text:span> в районе Чертаново Южное проект межевания территории квартала, ограниченного: Варшавским шоссе, улицей Академика Янгеля, восточной границей природно-исторического парка «Битцевский лес», внутриквартальным проездом;</text:p>
      <text:p text:style-name="Text_20_body"><text:span text:style-name="T1">Проект 17</text:span>: в районе Чертаново Центральное проект межевания территории квартала, ограниченного: улицей Красного Маяка, улицей Чертановская, ПК «Долина реки Городня».</text:p>
      <text:p text:style-name="Text_20_body"> </text:p>
      <text:p text:style-name="Text_20_body">Часы работы экспозиций: в рабочие дни – с 11:00 до 19:00, в субботу и воскресенье – с 10:00 до 15:00. На выставках проводятся консультации по теме публичных слушаний</text:p>
      <text:p text:style-name="Text_20_body"><text:span text:style-name="T1">Собрания</text:span> участников публичных слушаний состоятся <text:span text:style-name="T1">19:00</text:span>. Время начала регистрации – 18:00.</text:p>
      <text:p text:style-name="Text_20_body"> </text:p>
      <text:p text:style-name="Text_20_body"> 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 table:number-rows-spanned="2">
            <text:p text:style-name="Table_20_Contents"><text:span text:style-name="T1">Район,</text:span></text:p>
            <text:p text:style-name="Table_20_Contents"><text:span text:style-name="T1">№ проекта</text:span></text:p>
          </table:table-cell>
          <table:table-cell table:style-name="TableRowCell" office:value-type="string" table:number-columns-spanned="2">
            <text:p text:style-name="Table_20_Contents"><text:span text:style-name="T1">Экспозиция по материалам публичных слушаний</text:span></text:p>
            <text:p text:style-name="Table_20_Contents">рабочие дни - с 11:00 до 19:00,</text:p>
            <text:p text:style-name="Table_20_Contents">суббота и воскресенье – с 10:00 до 15:00</text:p>
          </table:table-cell>
          <table:table-cell table:style-name="TableRowCell" office:value-type="string" table:number-columns-spanned="2">
            <text:p text:style-name="Table_20_Contents"><text:span text:style-name="T1">Собрания участников</text:span></text:p>
            <text:p text:style-name="Table_20_Contents"><text:span text:style-name="T1">публичных слушаний</text:span></text:p>
            <text:p text:style-name="Table_20_Contents">регистрации с 18:00</text:p>
            <text:p text:style-name="Table_20_Contents">начало собрания в <text:span text:style-name="T1">19:00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Период</text:span></text:p>
            <text:p text:style-name="Table_20_Contents"><text:span text:style-name="T1">проведения экспозиции</text:span></text:p>
          </table:table-cell>
          <table:table-cell table:style-name="TableRowCell" office:value-type="string">
            <text:p text:style-name="Table_20_Contents"><text:span text:style-name="T1">Место</text:span></text:p>
            <text:p text:style-name="Table_20_Contents"><text:span text:style-name="T1">проведения</text:span></text:p>
          </table:table-cell>
          <table:table-cell table:style-name="TableRowCell" office:value-type="string">
            <text:p text:style-name="Table_20_Contents"><text:span text:style-name="T1">Дата собрания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</text:span> Братеево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 дома культуры «Братеево».</text:p>
            <text:p text:style-name="Table_20_Contents">улица Братеевская,</text:p>
            <text:p text:style-name="Table_20_Contents">дом 16, корп. 3</text:p>
          </table:table-cell>
          <table:table-cell table:style-name="TableRowCell" office:value-type="string">
            <text:p text:style-name="Table_20_Contents">16.12.2014</text:p>
          </table:table-cell>
          <table:table-cell table:style-name="TableRowCell" office:value-type="string">
            <text:p text:style-name="Table_20_Contents">Помещение дома культуры «Братеево».</text:p>
            <text:p text:style-name="Table_20_Contents">улица Братеевская,</text:p>
            <text:p text:style-name="Table_20_Contents">дом 16, корп. 3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2</text:span> Нагатино-Садовники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 Центральной библиотеки Л.Н.Толстого</text:p>
            <text:p text:style-name="Table_20_Contents">(Зал № 2)</text:p>
            <text:p text:style-name="Table_20_Contents">Коломенский проезд,</text:p>
            <text:p text:style-name="Table_20_Contents">дом 21</text:p>
          </table:table-cell>
          <table:table-cell table:style-name="TableRowCell" office:value-type="string">
            <text:p text:style-name="Table_20_Contents">16.12.2014</text:p>
          </table:table-cell>
          <table:table-cell table:style-name="TableRowCell" office:value-type="string">
            <text:p text:style-name="Table_20_Contents">Помещение Центральной библиотеки Л.Н.Толстого</text:p>
            <text:p text:style-name="Table_20_Contents">(Зал № 2)</text:p>
            <text:p text:style-name="Table_20_Contents">Коломенский проезд,</text:p>
            <text:p text:style-name="Table_20_Contents">дом 21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3</text:span></text:p>
            <text:p text:style-name="Table_20_Contents">Даниловский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 культурного Центра «ЗИЛ»</text:p>
            <text:p text:style-name="Table_20_Contents">ул. Восточная,</text:p>
            <text:p text:style-name="Table_20_Contents">дом 4, корп. 1</text:p>
          </table:table-cell>
          <table:table-cell table:style-name="TableRowCell" office:value-type="string">
            <text:p text:style-name="Table_20_Contents">15.12.2014</text:p>
          </table:table-cell>
          <table:table-cell table:style-name="TableRowCell" office:value-type="string">
            <text:p text:style-name="Table_20_Contents">Помещение досугового Центра для инвалидов</text:p>
            <text:p text:style-name="Table_20_Contents">ул. Серпуховский Вал,</text:p>
            <text:p text:style-name="Table_20_Contents">дом 13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4</text:span></text:p>
            <text:p text:style-name="Table_20_Contents">Даниловский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 культурного Центра «ЗИЛ»</text:p>
            <text:p text:style-name="Table_20_Contents">ул. Восточная,</text:p>
            <text:p text:style-name="Table_20_Contents">дом 4, корп. 1</text:p>
          </table:table-cell>
          <table:table-cell table:style-name="TableRowCell" office:value-type="string">
            <text:p text:style-name="Table_20_Contents">18.12.2014</text:p>
          </table:table-cell>
          <table:table-cell table:style-name="TableRowCell" office:value-type="string">
            <text:p text:style-name="Table_20_Contents">Помещение досугового Центра для инвалидов</text:p>
            <text:p text:style-name="Table_20_Contents">ул. Серпуховский Вал,</text:p>
            <text:p text:style-name="Table_20_Contents">дом 13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5</text:span></text:p>
            <text:p text:style-name="Table_20_Contents">Даниловский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 культурного Центра «ЗИЛ»</text:p>
            <text:p text:style-name="Table_20_Contents">ул. Восточная,</text:p>
            <text:p text:style-name="Table_20_Contents">дом 4, корп. 1</text:p>
          </table:table-cell>
          <table:table-cell table:style-name="TableRowCell" office:value-type="string">
            <text:p text:style-name="Table_20_Contents">22.12.2014</text:p>
          </table:table-cell>
          <table:table-cell table:style-name="TableRowCell" office:value-type="string">
            <text:p text:style-name="Table_20_Contents">Помещение досугового Центра для инвалидов</text:p>
            <text:p text:style-name="Table_20_Contents">ул. Серпуховский Вал,</text:p>
            <text:p text:style-name="Table_20_Contents">дом 13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6</text:span></text:p>
            <text:p text:style-name="Table_20_Contents">Даниловский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 культурного Центра «ЗИЛ»</text:p>
            <text:p text:style-name="Table_20_Contents">ул. Восточная,</text:p>
            <text:p text:style-name="Table_20_Contents">дом 4, корп. 1</text:p>
          </table:table-cell>
          <table:table-cell table:style-name="TableRowCell" office:value-type="string">
            <text:p text:style-name="Table_20_Contents">23.12.2014</text:p>
          </table:table-cell>
          <table:table-cell table:style-name="TableRowCell" office:value-type="string">
            <text:p text:style-name="Table_20_Contents">Помещение досугового Центра для инвалидов</text:p>
            <text:p text:style-name="Table_20_Contents">ул. Серпуховский Вал,</text:p>
            <text:p text:style-name="Table_20_Contents">дом 13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7</text:span></text:p>
            <text:p text:style-name="Table_20_Contents">Даниловский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 культурного Центра «ЗИЛ»</text:p>
            <text:p text:style-name="Table_20_Contents">ул. Восточная,</text:p>
            <text:p text:style-name="Table_20_Contents">дом 4, корп. 1</text:p>
          </table:table-cell>
          <table:table-cell table:style-name="TableRowCell" office:value-type="string">
            <text:p text:style-name="Table_20_Contents">24.12.2014</text:p>
          </table:table-cell>
          <table:table-cell table:style-name="TableRowCell" office:value-type="string">
            <text:p text:style-name="Table_20_Contents">Помещение досугового Центра для инвалидов</text:p>
            <text:p text:style-name="Table_20_Contents">ул. Серпуховский Вал,</text:p>
            <text:p text:style-name="Table_20_Contents">дом 13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8</text:span></text:p>
            <text:p text:style-name="Table_20_Contents">Донской</text:p>
          </table:table-cell>
          <table:table-cell table:style-name="TableRowCell" office:value-type="string">
            <text:p text:style-name="Table_20_Contents">02.12.2014 – 09.12.2014</text:p>
          </table:table-cell>
          <table:table-cell table:style-name="TableRowCell" office:value-type="string">
            <text:p text:style-name="Table_20_Contents">Помещение ГБУ ТЦСО Коломенское филиал Донской, Севастопольский просп., дом 1, корп.1а</text:p>
          </table:table-cell>
          <table:table-cell table:style-name="TableRowCell" office:value-type="string">
            <text:p text:style-name="Table_20_Contents">18.12.2014</text:p>
          </table:table-cell>
          <table:table-cell table:style-name="TableRowCell" office:value-type="string">
            <text:p text:style-name="Table_20_Contents">Помещение ГБУ ТЦСО Коломенское филиал Донской, Севастопольский просп., дом 1, корп.1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9</text:span></text:p>
            <text:p text:style-name="Table_20_Contents">Донской</text:p>
          </table:table-cell>
          <table:table-cell table:style-name="TableRowCell" office:value-type="string">
            <text:p text:style-name="Table_20_Contents">02.12.2014 – 09.12.2014</text:p>
          </table:table-cell>
          <table:table-cell table:style-name="TableRowCell" office:value-type="string">
            <text:p text:style-name="Table_20_Contents">Помещение ГБОУ</text:p>
            <text:p text:style-name="Table_20_Contents">г. Москвы «Средняя общеобразовательная школа № 639»,</text:p>
            <text:p text:style-name="Table_20_Contents">улица Стасовой, дом 8</text:p>
          </table:table-cell>
          <table:table-cell table:style-name="TableRowCell" office:value-type="string">
            <text:p text:style-name="Table_20_Contents">16.12.2014</text:p>
          </table:table-cell>
          <table:table-cell table:style-name="TableRowCell" office:value-type="string">
            <text:p text:style-name="Table_20_Contents">Помещение ГБОУ</text:p>
            <text:p text:style-name="Table_20_Contents">г. Москвы «Средняя общеобразовательная школа № 639»,</text:p>
            <text:p text:style-name="Table_20_Contents">улица Стасовой, дом 8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0</text:span></text:p>
            <text:p text:style-name="Table_20_Contents">Нагорный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628</text:p>
            <text:p text:style-name="Table_20_Contents">улица Кривоорожская,</text:p>
            <text:p text:style-name="Table_20_Contents">дом 9А</text:p>
          </table:table-cell>
          <table:table-cell table:style-name="TableRowCell" office:value-type="string">
            <text:p text:style-name="Table_20_Contents">1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628</text:p>
            <text:p text:style-name="Table_20_Contents">улица Кривоорожская,</text:p>
            <text:p text:style-name="Table_20_Contents">дом 9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1</text:span></text:p>
            <text:p text:style-name="Table_20_Contents">Нагатинский Затон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 библиотека имени К.С.Симонова</text:p>
            <text:p text:style-name="Table_20_Contents">(ЦБС ЮАО)</text:p>
            <text:p text:style-name="Table_20_Contents">Коломенская улица, дом 9</text:p>
          </table:table-cell>
          <table:table-cell table:style-name="TableRowCell" office:value-type="string">
            <text:p text:style-name="Table_20_Contents">17.12.2014</text:p>
          </table:table-cell>
          <table:table-cell table:style-name="TableRowCell" office:value-type="string">
            <text:p text:style-name="Table_20_Contents">Помещение библиотека имени К.С.Симонова</text:p>
            <text:p text:style-name="Table_20_Contents">(ЦБС ЮАО)</text:p>
            <text:p text:style-name="Table_20_Contents">Коломенская улица, дом 9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2</text:span></text:p>
            <text:p text:style-name="Table_20_Contents">Царицыно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КУ «ИС района Царицыно»</text:p>
            <text:p text:style-name="Table_20_Contents">улица Кантемировская,</text:p>
            <text:p text:style-name="Table_20_Contents">дом 53, корп. 1</text:p>
          </table:table-cell>
          <table:table-cell table:style-name="TableRowCell" office:value-type="string">
            <text:p text:style-name="Table_20_Contents">18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870,</text:p>
            <text:p text:style-name="Table_20_Contents">улица Севанская,</text:p>
            <text:p text:style-name="Table_20_Contents">дом 6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3</text:span></text:p>
            <text:p text:style-name="Table_20_Contents">Царицыно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КУ «ИС района Царицыно»</text:p>
            <text:p text:style-name="Table_20_Contents">улица Кантемировская,</text:p>
            <text:p text:style-name="Table_20_Contents">дом 53, корп. 1</text:p>
          </table:table-cell>
          <table:table-cell table:style-name="TableRowCell" office:value-type="string">
            <text:p text:style-name="Table_20_Contents">1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868,</text:p>
            <text:p text:style-name="Table_20_Contents">улица Севанская,</text:p>
            <text:p text:style-name="Table_20_Contents">дом 13, корп. 2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4</text:span></text:p>
            <text:p text:style-name="Table_20_Contents">Чертаново Южное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629</text:p>
            <text:p text:style-name="Table_20_Contents">Варшавское шоссе,</text:p>
            <text:p text:style-name="Table_20_Contents">дом 152 корп. 10</text:p>
          </table:table-cell>
          <table:table-cell table:style-name="TableRowCell" office:value-type="string">
            <text:p text:style-name="Table_20_Contents">15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629</text:p>
            <text:p text:style-name="Table_20_Contents">Варшавское шоссе,</text:p>
            <text:p text:style-name="Table_20_Contents">дом 152 корп. 10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5</text:span></text:p>
            <text:p text:style-name="Table_20_Contents">Чертаново Южное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2113</text:p>
            <text:p text:style-name="Table_20_Contents">улица Дорожная,</text:p>
            <text:p text:style-name="Table_20_Contents">дом 22А</text:p>
          </table:table-cell>
          <table:table-cell table:style-name="TableRowCell" office:value-type="string">
            <text:p text:style-name="Table_20_Contents">18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2113</text:p>
            <text:p text:style-name="Table_20_Contents">улица Дорожная,</text:p>
            <text:p text:style-name="Table_20_Contents">дом 22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6</text:span></text:p>
            <text:p text:style-name="Table_20_Contents">Чертаново Южное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629</text:p>
            <text:p text:style-name="Table_20_Contents">Варшавское шоссе,</text:p>
            <text:p text:style-name="Table_20_Contents">дом 152 корп. 10</text:p>
          </table:table-cell>
          <table:table-cell table:style-name="TableRowCell" office:value-type="string">
            <text:p text:style-name="Table_20_Contents">1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БОУ СОШ № 629</text:p>
            <text:p text:style-name="Table_20_Contents">Варшавское шоссе,</text:p>
            <text:p text:style-name="Table_20_Contents">дом 152 корп. 10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7</text:span></text:p>
            <text:p text:style-name="Table_20_Contents">Чертаново Центральное</text:p>
          </table:table-cell>
          <table:table-cell table:style-name="TableRowCell" office:value-type="string">
            <text:p text:style-name="Table_20_Contents">01.12.2014 – 07.12.2014</text:p>
          </table:table-cell>
          <table:table-cell table:style-name="TableRowCell" office:value-type="string">
            <text:p text:style-name="Table_20_Contents">Помещение</text:p>
            <text:p text:style-name="Table_20_Contents">ГКУ «ИС района  Чертаново Центральное»</text:p>
            <text:p text:style-name="Table_20_Contents">ул. Кировоградская,</text:p>
            <text:p text:style-name="Table_20_Contents">дом 16, корпус 3</text:p>
          </table:table-cell>
          <table:table-cell table:style-name="TableRowCell" office:value-type="string">
            <text:p text:style-name="Table_20_Contents">16.12.2014</text:p>
          </table:table-cell>
          <table:table-cell table:style-name="TableRowCell" office:value-type="string">
            <text:p text:style-name="Table_20_Contents">Помещение</text:p>
            <text:p text:style-name="Table_20_Contents">ГКУ «ИС района  Чертаново Центральное»</text:p>
            <text:p text:style-name="Table_20_Contents">ул. Кировоградская,</text:p>
            <text:p text:style-name="Table_20_Contents">дом 16, корпус 3</text:p>
          </table:table-cell>
        </table:table-row>
      </table:table>
      <text:p text:style-name="First_20_paragraph"> </text:p>
      <text:p text:style-name="Text_20_body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             - записи предложений и замечаний в период работы экспозиции;</text:p>
      <text:p text:style-name="Text_20_body">             - выступления на собрании участников публичных слушаний;</text:p>
      <text:p text:style-name="Text_20_body">             - внесения записи в книгу (журнал) регистрации  участвующих в собрании участников публичных слушаний;</text:p>
      <text:p text:style-name="Text_20_body">            - подачи в ходе собрания письменных предложений и замечаний;</text:p>
      <text:p text:style-name="Text_20_body">            - направления в течение недели со дня проведения собрания участников публичных слушаний письменных предложений, замечаний в  окружную комиссию.</text:p>
      <text:p text:style-name="Text_20_body"> </text:p>
      <text:p text:style-name="Text_20_body">         Окружная комиссия ЮАО: 115280, Москва, ул. Автозаводская, д. 10, тел. (8 (495) 675-86-18, 8 (495) 675-73-68, blokhinsi@mos.ru.</text:p>
      <text:p text:style-name="Text_20_body"> </text:p>
      <text:p text:style-name="Text_20_body">         Информационные материалы по проектам размещены на сайте ЮАО <text:a xlink:type="simple" xlink:href="http://www.uao.mos.ru/" office:name=""><text:span text:style-name="Definition">http://www.uao.mos.ru</text:span></text:a> в разделе «Окружная комиссия по вопросам градостроительства, землепользования и застройки».</text:p>
      <text:p text:style-name="Text_20_body"> </text:p>
      <text:p text:style-name="Text_20_body">Окружная комиссия по вопросам</text:p>
      <text:p text:style-name="Text_20_body">градостроительства, землепользования и</text:p>
      <text:p text:style-name="Text_20_body">застройки при Правительстве Москвы</text:p>
      <text:p text:style-name="Text_20_body">в Южном административном округе</text:p>
      <text:p text:style-name="Text_20_body"><text:line-break/></text:p>
      <text:p text:style-name="Text_20_body">Адрес страницы: <text:a xlink:type="simple" xlink:href="http://chertanovo-juzhnoe.mos.ru/presscenter/news/detail/1419432.html" office:name=""><text:span text:style-name="Definition">http://chertanovo-juzhnoe.mos.ru/presscenter/news/detail/141943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30T17:16:33Z</meta:creation-date>
    <dc:date>2024-08-30T17:16:33Z</dc:date>
  </office:meta>
</office:document-meta>
</file>