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вк-г.москвы-по-чертановскому-району-приглашает-юношей-призывного-возраста-в-бесплатную-автошколу"/>ОВК г.Москвы по Чертановскому району приглашает юношей призывного возраста в бесплатную автошколу<text:bookmark-end text:name="овк-г.москвы-по-чертановскому-району-приглашает-юношей-призывного-возраста-в-бесплатную-автошколу"/></text:h>
      <text:p text:style-name="First_20_paragraph">13.11.2014</text:p>
      <text:p text:style-name="Text_20_body"><text:a xlink:type="simple" xlink:href="/TOPMAN/военком2.pdf" office:name=""><text:span text:style-name="Definition"><text:span text:style-name="T1">Объявление о приглашении юношей призывного возраста в бесплатную автошколу</text:span></text:span></text:a></text:p>
      <text:p text:style-name="Text_20_body"><text:line-break/></text:p>
      <text:p text:style-name="Text_20_body">Адрес страницы: <text:a xlink:type="simple" xlink:href="http://chertanovo-juzhnoe.mos.ru/presscenter/news/detail/1402901.html" office:name=""><text:span text:style-name="Definition">http://chertanovo-juzhnoe.mos.ru/presscenter/news/detail/140290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8T09:30:38Z</meta:creation-date>
    <dc:date>2025-05-28T09:30:38Z</dc:date>
  </office:meta>
</office:document-meta>
</file>