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отребовал-расследовать-появление-запаха-сероводорода-в-москве"/>Собянин потребовал расследовать появление запаха сероводорода в Москве<text:bookmark-end text:name="собянин-потребовал-расследовать-появление-запаха-сероводорода-в-москве"/></text:h>
      <text:p text:style-name="First_20_paragraph">11.11.2014</text:p>
      <text:p text:style-name="Text_20_body">Столичный мэр потребовал сегодня провести тщательное расследование выброса в атмосферу загрязняющих веществ. Сегодня он обратился к начальнику главного управления МЧС по Москве Александру Елисееву на заседании президиума московского правительства. «До конца доведите расследование, чтобы у нас была четкая причина аварии, для того чтобы в последующем предотвратить такие случаи. Прошу, чтобы это расследование было максимально объективным», - сказал Сергей Собянин. "Около 70 лабораторий работало. По розе ветров с юго-востока шло на центр города. Примерно и предположительно, технические процессы - это МНПЗ", - прокомментировал Елисеев.</text:p>
      <text:p text:style-name="Text_20_body"><text:line-break/></text:p>
      <text:p text:style-name="Text_20_body">Адрес страницы: <text:a xlink:type="simple" xlink:href="http://chertanovo-juzhnoe.mos.ru/presscenter/news/detail/1398634.html" office:name=""><text:span text:style-name="Definition">http://chertanovo-juzhnoe.mos.ru/presscenter/news/detail/139863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17:09:46Z</meta:creation-date>
    <dc:date>2025-02-17T17:09:46Z</dc:date>
  </office:meta>
</office:document-meta>
</file>