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ступил-финальный-этап-конкурса-мвд-россии-народный-участковый"/>Наступил финальный этап конкурса МВД России "Народный участковый"<text:bookmark-end text:name="наступил-финальный-этап-конкурса-мвд-россии-народный-участковый"/></text:h>
      <text:p text:style-name="First_20_paragraph">10.11.2014</text:p>
      <text:p text:style-name="Text_20_body"><text:span text:style-name="T1">С 1 по 10 ноября на сайте издательского дома «Комсомольская правда» будет проводиться заключительный этап всероссийского конкурса МВД России «Народный участковый 2014».</text:span></text:p>
      <text:p text:style-name="Text_20_body"><text:span text:style-name="T1">Представителем от ГУ МВД России по г.Москве в данном конкурсе является победитель регионального этапа майор полиции Савченко Елена Александровна, старший участковый уполномоченный полиции ОМВД России по района Коньково УВД по ЮЗАО г.Москвы.</text:span></text:p>
      <text:p text:style-name="Text_20_body"><text:span text:style-name="T1">   Для голосования ,необходимо воспользоваться своим аккаунтом в одной из социальных сетей (одноклассники, Вконтакте,Твиттер ,Фэйсбук) Либо зарегистрироваться в социальной сети газеты «Комсомольская правда», затем зайти на сайт KP.ru в закладку «народный участковый» и проголосовать за указанного кандидата.</text:span></text:p>
      <text:p text:style-name="Text_20_body"><text:line-break/></text:p>
      <text:p text:style-name="Text_20_body">Адрес страницы: <text:a xlink:type="simple" xlink:href="http://chertanovo-juzhnoe.mos.ru/presscenter/news/detail/1394924.html" office:name=""><text:span text:style-name="Definition">http://chertanovo-juzhnoe.mos.ru/presscenter/news/detail/139492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4T06:34:14Z</meta:creation-date>
    <dc:date>2025-05-24T06:34:14Z</dc:date>
  </office:meta>
</office:document-meta>
</file>