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ерация-мигрант-в-москве-прошла-успешно---депортированно-2-тысячи-нелегалов"/>Операция "Мигрант" в Москве прошла успешно - депортированно 2 тысячи нелегалов<text:bookmark-end text:name="операция-мигрант-в-москве-прошла-успешно---депортированно-2-тысячи-нелегалов"/></text:h>
      <text:p text:style-name="First_20_paragraph">06.11.2014</text:p>
      <text:p text:style-name="Text_20_body">За 10 дней операции "Мигрант-2014" сотрудники правоохранительных органов задержали более 50 тысяч человек, депортированы за пределы России 1,9 тысячи нелегальных мигрантов, рассказал на пресс-конференции в среду замначальника полиции, начальник управления охраны общественного порядка ГУ МВД России по Москве Вячеслав Козлов. <text:line-break/><text:line-break/>В городе прошли проверки по 500 обращениям москвичей, и по их результатам возбуждено пять уголовных дел и составлено 120 административных протоколов. Кроме того, выявлено 10 тысяч административных правонарушений, пресечена деятельность 14 организованных этнических преступных групп, проведено 480 обысков, изъято 53 единицы огнестрельного оружия и 2,4 тысячи патронов. <text:line-break/><text:line-break/>Козлов сообщил, что преступность в Москве снизилась на 8% по сравнению с прошлым годом. За время операции "Мигрант-2014" зарегистрировано 1,8 тысячи преступлений, из которых раскрыто 1,2 тысячи. <text:line-break/><text:line-break/>Он также отметил, что количество грабежей снизилось за год на 22,2%, разбоев - на 8,1%. Число случаев неправомерного завладения транспортными средствами снизилось на 15,4%. <text:line-break/><text:line-break/>Совместно с департаментом транспорта столичная полиция усилила работу по поимке нелегальных перевозчиков. Козлов подчеркнул, что такси будут останавливать в местах их стоянки. Особое внимание полиция уделит одной из компаний, предоставляющих услуги такси, в которой уже выявлено 6 фактов приема на работу нелегалов. <text:line-break/><text:line-break/>"Наша задача - нелегальных мигрантов убрать с улиц", - заявил Козлов на пресс-конференции. <text:line-break/></text:p>
      <text:p text:style-name="Text_20_body"><text:line-break/></text:p>
      <text:p text:style-name="Text_20_body">Адрес страницы: <text:a xlink:type="simple" xlink:href="http://chertanovo-juzhnoe.mos.ru/presscenter/news/detail/1389540.html" office:name=""><text:span text:style-name="Definition">http://chertanovo-juzhnoe.mos.ru/presscenter/news/detail/138954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11:13:33Z</meta:creation-date>
    <dc:date>2023-08-09T11:13:33Z</dc:date>
  </office:meta>
</office:document-meta>
</file>