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е-пересядут-на-электроциклы"/>Полицейские пересядут на электроциклы<text:bookmark-end text:name="полицейские-пересядут-на-электроциклы"/></text:h>
      <text:p text:style-name="First_20_paragraph">05.11.2014</text:p>
      <text:p text:style-name="Text_20_body">В научно-исследовательском центре электротехнического оборудования и материалов рассказали, что использование электроциклов для решения служебных задач сейчас активно обсуждается в МВД России. Возможно электроциклы будут использоваться для патрулирования зон отдыха крупных городов России, в том числе московского парка «Битцевский лес». Его охранники в погонах уже проявили к гибриду велосипеда и мотоцикла большой интерес. Полицейская версия этого транспорта отличается сиренами, мигалками, характерной окраской и вместительными навесными боксами.</text:p>
      <text:p text:style-name="Text_20_body"><text:line-break/></text:p>
      <text:p text:style-name="Text_20_body">Адрес страницы: <text:a xlink:type="simple" xlink:href="http://chertanovo-juzhnoe.mos.ru/presscenter/news/detail/1386774.html" office:name=""><text:span text:style-name="Definition">http://chertanovo-juzhnoe.mos.ru/presscenter/news/detail/13867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9T22:25:01Z</meta:creation-date>
    <dc:date>2024-08-29T22:25:01Z</dc:date>
  </office:meta>
</office:document-meta>
</file>