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ервых-числах-ноября-руководитель-инспекторской-комиссии-мвд-по-г.москве-будет-проводить-встречи-с-жителями-города"/>В первых числах ноября руководитель инспекторской комиссии МВД по г.Москве будет проводить встречи с жителями города<text:bookmark-end text:name="в-первых-числах-ноября-руководитель-инспекторской-комиссии-мвд-по-г.москве-будет-проводить-встречи-с-жителями-города"/></text:h>
      <text:p text:style-name="First_20_paragraph">30.10.2014</text:p>
      <text:h text:style-name="Heading_20_1" text:outline-level="1"><text:bookmark-start text:name="section"/> <text:bookmark-end text:name="section"/></text:h>
      <text:p text:style-name="First_20_paragraph">Уважаемые жители столицы! Информируем Вас о том, что в настоящее время комиссией МВД РФ проводиться инспектирование Главного управление МВД России по г.Москве.</text:p>
      <text:p text:style-name="Text_20_body"> </text:p>
      <text:p text:style-name="Text_20_body">1 и 8 ноября 2014 года с 9.00 до 17.00 руководитель инспекторской комиссии МВД России генерал-майор полиции И.А.Скляр проведет личный прием граждан по вопросам ,связанным с деятельностью органов внутренних дел г.Москвы.</text:p>
      <text:p text:style-name="Text_20_body"> </text:p>
      <text:p text:style-name="Text_20_body">Прием граждан будет проходить в Приемной Главного управления МВД по г . Москве по адресу:  г.Москва 2-й Колобковский периулок д.6 стр 1. Ближайшие станции метро «Пушкинская Чеховская Тверская Цветной бульвар Трубная».</text:p>
      <text:p text:style-name="Text_20_body"> </text:p>
      <text:p text:style-name="Text_20_body">Запись на прием осуществляется с 9-18 часов по телефонам:</text:p>
      <text:p text:style-name="Text_20_body">-    8 (495) 694-83-74,42</text:p>
      <text:p text:style-name="Text_20_body">-    9 (495) 667-13-89</text:p>
      <text:p text:style-name="Text_20_body">Или через он-лайн приемную, через сайт ГУ МВД по г.Москве <text:a xlink:type="simple" xlink:href="http://www.petrovka38.ru/" office:name=""><text:span text:style-name="Definition">www.petrovka38.ru</text:span></text:a></text:p>
      <text:p text:style-name="Text_20_body"> </text:p>
      <text:p text:style-name="Text_20_body">Записавшись на прием, не забудьте с собой взять документ удостоверяющий вашу личность.</text:p>
      <text:p text:style-name="Text_20_body"><text:line-break/></text:p>
      <text:p text:style-name="Text_20_body">Адрес страницы: <text:a xlink:type="simple" xlink:href="http://chertanovo-juzhnoe.mos.ru/presscenter/news/detail/1380654.html" office:name=""><text:span text:style-name="Definition">http://chertanovo-juzhnoe.mos.ru/presscenter/news/detail/138065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07:17:05Z</meta:creation-date>
    <dc:date>2025-05-26T07:17:05Z</dc:date>
  </office:meta>
</office:document-meta>
</file>