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ергей-собянин-провёл-заседание-градостроительно-земельной-комиссии"/>Сергей Собянин провёл заседание Градостроительно-земельной комиссии<text:bookmark-end text:name="сергей-собянин-провёл-заседание-градостроительно-земельной-комиссии"/></text:h>
      <text:p text:style-name="First_20_paragraph">23.10.2014</text:p>
      <text:p text:style-name="Text_20_body">На очередном заседании градостроительно-земельной комиссии правительства столицы был рассмотрен ряд вопросов перспективной застройки Москвы. Министр правительства Москвы, руководитель департамента культурного наследия Александр Кибовский доложил, что был одобрен проект строительства фондохранилища и зоны приёма посетителей в государственном центральном театральном музее имени Алексея Бахрушина. По предложению префектур административных округов Москвы на торги будут выставлены два земельных участка для строительства общедоступных физкультурно-оздоровительных комплексов. ФОК с бассейном будет выстроен на свободном земельном участке в районе Гольяново (ВАО) на улице Алтайской. Ещё один комплекс появится на свободном земельном участке в районе Западное Дегунино (САО) на улице Ивана Сусанина. Кроме того, одобрены проекты градостроительных планов земельных участков для реализации проектов реновации ряда производственных зон: промзона № 56 «Грайвороново», промзона № 33 «Верхние Котлы», промзона № 62 «Теплый Стан».</text:p>
      <text:p text:style-name="Text_20_body"><text:line-break/></text:p>
      <text:p text:style-name="Text_20_body">Адрес страницы: <text:a xlink:type="simple" xlink:href="http://chertanovo-juzhnoe.mos.ru/presscenter/news/detail/1366245.html" office:name=""><text:span text:style-name="Definition">http://chertanovo-juzhnoe.mos.ru/presscenter/news/detail/1366245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25T02:00:16Z</meta:creation-date>
    <dc:date>2025-05-25T02:00:16Z</dc:date>
  </office:meta>
</office:document-meta>
</file>