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сторию-подержанных-машин-можно-будет-узнать-с-помощью-мобильного-приложения-от-мвд"/>Историю подержанных машин можно будет узнать с помощью мобильного приложения от МВД<text:bookmark-end text:name="историю-подержанных-машин-можно-будет-узнать-с-помощью-мобильного-приложения-от-мвд"/></text:h>
      <text:p text:style-name="First_20_paragraph">22.10.2014</text:p>
      <text:p text:style-name="Text_20_body">К началу 2015 года Министерство Внутренних Дел проведет модернизацию своего <text:a xlink:type="simple" xlink:href="http://mvd.ru/apps" office:name=""><text:span text:style-name="Definition">мобильного приложения.</text:span></text:a>Через это приложение можно будет проверить историю автомобиля - числится ли он в угоне по всей России и т.д. Так же, автомобилисты смогут посмотреть свои штрафы ГИБДД. Об этом сообщил зам начальника отдела обеспечения деятельности ведомственных интернет-сайтов МВД Сергей Звягинцев.<text:line-break/><text:line-break/><text:span text:style-name="T1">Что ожидать от приложения</text:span><text:line-break/><text:line-break/>"Функция проверки автомобиля будет аналогична той, что уже действует на сайте. Это даст возможность, к примеру, узнавать при покупке, не находится ли автомобиль в розыске", - рассказал Звягинцев. <text:line-break/><text:line-break/>Так же сообщим, что на портале ГИБДД можно, вводить VIN-номер подержанной машины, и смотреть, находится ли авто в розыске, действует ли запрет на регистрацию машины, выданный судом, следствием или таможней. <text:line-break/><text:line-break/>В данном мобильном приложении МВД автолюбители также смогут просматривать историю начисленных им штрафов ГИБДД. "Однако функцию оплаты мы сохраним только на сайте. Присоединение платежной системы к мобильному приложению замедлит его работу, а также потребует существенных дополнительных расходов", - пояснил Звягинцев.<text:line-break/><text:line-break/>Напомним, что мобильное приложение МВД было запущено в мае 2014 года. На сегодняшний день, оно позволяет вызвать полицию нажатием одной кнопки, найти своего участкового и сразу же связаться с ним по мобильному, написать электронное обращение в МВД. Кроме того, в приложении можно ознакомиться с базой людей, находящихся в розыске, а также почитать инструкции о поведении в экстренных ситуациях. Приложение работает на смартфонах и планшетах с операционными системами iOS и Android.<text:line-break/><text:line-break/></text:p>
      <text:p text:style-name="Text_20_body"><text:line-break/></text:p>
      <text:p text:style-name="Text_20_body">Адрес страницы: <text:a xlink:type="simple" xlink:href="http://chertanovo-juzhnoe.mos.ru/presscenter/news/detail/1362168.html" office:name=""><text:span text:style-name="Definition">http://chertanovo-juzhnoe.mos.ru/presscenter/news/detail/136216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9T09:03:05Z</meta:creation-date>
    <dc:date>2023-10-09T09:03:05Z</dc:date>
  </office:meta>
</office:document-meta>
</file>