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бережная-москвы-реки-может-стать-двухуровневой-как-набережная-круазетт-в-каннах"/>Набережная Москвы-реки может стать двухуровневой, как набережная Круазетт в Каннах<text:bookmark-end text:name="набережная-москвы-реки-может-стать-двухуровневой-как-набережная-круазетт-в-каннах"/></text:h>
      <text:p text:style-name="First_20_paragraph">22.09.2014</text:p>
      <text:p text:style-name="Text_20_body">Вполне возможно, что некоторые набережные Москвы-реки в скором времени станут двухуровневыми, как в Каннах, сказала первый заместитель директора НИиПИ Генплана Москвы Марина Лепешкина. Данные рекомендации институт дал финалистам международного конкурса на разработку концепции градостроительного развития территорий, прилегающих к реке. По предположительным данным, там останется двухполосное движение, но расширятся тротуары, а также появятся общественные зоны ближе к воде. В своих идеях институт Генплана опирается на опыт организации набережной Круазетт в Каннах.<text:line-break/><text:line-break/>"В нашем техническом задании прописано, что надо расширить узкие пешеходные тротуары, но это не значит, что мы будем полностью отказываться от движения — набережная может быть двухуровневой. Выглядит это так: автомобильная дорога останется наверху - дальше от реки, а общественная зона спускается ближе к кромке воды", поведала Лепешкина.<text:line-break/>Что же мотивирует и вдохновляет институт Генплана — так это набережная Круазетт в Каннах. "Дома остаются на уровне города, причем первые этажи заняты кафе, ресторанами и бутиками, а для пешеходов проложен широкий тротуар. Затем идет двухполосная дорога для машин, со множеством регулируемых и нерегулируемых пешеходных переходов. Вот после, набережная быстро снижается к воде, и вдоль берега размещается общественно-развлекательная ее часть. Высокая вероятность, что Москва-река будет развиваться по такому образцу", - вывела Лапшина. </text:p>
      <text:p text:style-name="Text_20_body"><text:line-break/></text:p>
      <text:p text:style-name="Text_20_body">Адрес страницы: <text:a xlink:type="simple" xlink:href="http://chertanovo-juzhnoe.mos.ru/presscenter/news/detail/1298222.html" office:name=""><text:span text:style-name="Definition">http://chertanovo-juzhnoe.mos.ru/presscenter/news/detail/1298222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24T09:08:15Z</meta:creation-date>
    <dc:date>2025-05-24T09:08:15Z</dc:date>
  </office:meta>
</office:document-meta>
</file>