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городской-университет-управления-правительства-москвы-продолжает-оказывать-бесплатные-юридические-услуги-жителям-города"/>Московский городской университет управления правительства Москвы продолжает оказывать бесплатные юридические услуги жителям города<text:bookmark-end text:name="московский-городской-университет-управления-правительства-москвы-продолжает-оказывать-бесплатные-юридические-услуги-жителям-города"/></text:h>
      <text:p text:style-name="First_20_paragraph">19.09.2014</text:p>
      <text:p text:style-name="Text_20_body">Московский городской университет управления правительства Москвы продолжает работу по оказанию бесплатных юридических услуг жителям города Мсоквы. Консультирование по всем юридическим вопросам проводят студенты старших курсов под руководством юристов-практиков.</text:p>
      <text:p text:style-name="Text_20_body"> </text:p>
      <text:p text:style-name="Text_20_body">Место проведения : Москва, ул. Сретенка, дом 28.</text:p>
      <text:p text:style-name="Text_20_body">Время проведения : понедельник, четверг с 17.30 до 21.00 (строго по предварительной записи).</text:p>
      <text:p text:style-name="Text_20_body">Телефоны для предварительной записи и справок :</text:p>
      <text:p text:style-name="Text_20_body">8 (495) 957 75 71 (с 9.00 до 17.45 «понедельник-пятница»)</text:p>
      <text:p text:style-name="Text_20_body"><text:line-break/></text:p>
      <text:p text:style-name="Text_20_body">Адрес страницы: <text:a xlink:type="simple" xlink:href="http://chertanovo-juzhnoe.mos.ru/presscenter/news/detail/1296541.html" office:name=""><text:span text:style-name="Definition">http://chertanovo-juzhnoe.mos.ru/presscenter/news/detail/129654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5T11:54:38Z</meta:creation-date>
    <dc:date>2024-02-25T11:54:38Z</dc:date>
  </office:meta>
</office:document-meta>
</file>