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зимнему-периоду-в-москве-подготовили-более-18-000-единиц-спецтехники---бирюков"/>К зимнему периоду в Москве подготовили более 18 000 единиц спецтехники - Бирюков<text:bookmark-end text:name="к-зимнему-периоду-в-москве-подготовили-более-18-000-единиц-спецтехники---бирюков"/></text:h>
      <text:p text:style-name="First_20_paragraph">18.09.2014</text:p>
      <text:p text:style-name="Text_20_body">Московские власти подготовили к зимнему сезону более 18 тысяч единиц снегоуборочной, аварийной и землеройной техники. Как сообщает заммэра по вопросам жилищно-коммунального хозяйства и благоустройства Петр Бирюков,к прошлому зимнему сезону столичные коммунальщики подготовили 14,5 тысяч единиц техники.<text:line-break/><text:line-break/>  Бирюков подчеркнул, что Москва "готовится к действительно холодной зиме". "Мы рассчитываем, что, как и в прошлом году, в январе и феврале в Москве будут большие морозы - на уровне -25 градусов", - отметил Заммэра.<text:line-break/>Итак, к холодам готовы все 17 ТЭЦ, а также 46 районных тепловых станций и 126 котельных. "К 1 сентября был готов к зиме весь жилой фонд, все объекты соцкультбыта", - заявил Бирюков.<text:line-break/>  Примечателен тот факт, что последние четыре года в столице применяются специальные реагенты для тротуаров с добавлением муравьиной кислоты. Эти смеси более эффективны и не имеют отрицательного влияния на окружающую среду. <text:line-break/><text:line-break/></text:p>
      <text:p text:style-name="Text_20_body">  Заммэра подчеркнул, что благодаря использованию реагентов сокращается количество травм, полученных при неблагоприятной погоде.<text:line-break/><text:line-break/>   Отметим, что в настоящее время, специалисты проводят в городе так называемые "опресовки". В трубах и стояках повышают давление до максимального, чтобы зимой в пик нагрузок не случилось аварии. <text:line-break/><text:line-break/>"По существующему регламенту отопление включают, когда среднесуточная температура в течение пяти дней не превышает 8 градусов и есть тенденция к ее дальнейшему понижению. Каждый год отопительный сезон начинается в разное время. В прошлом году начало осени выдалось холодным, поэтому тепло дали в дома уже 26 сентября. Как будет в этом году - пока не известно", - подытоджила руководитель пресс-службы департамента топливно-энергетического хозяйства Кристина Титова.</text:p>
      <text:p text:style-name="Text_20_body"> </text:p>
      <text:p text:style-name="Text_20_body">В соответствии с регламентом ,отопление начинает поступать в дома, когда средняя температура в течении пяти суток не превышает 8 градусов цельсия. И если есть предпосылки к ее дальнейшему понижению. Поэтому каждый год отопительный сезон начинается в разное время.</text:p>
      <text:p text:style-name="Text_20_body"><text:line-break/></text:p>
      <text:p text:style-name="Text_20_body">Адрес страницы: <text:a xlink:type="simple" xlink:href="http://chertanovo-juzhnoe.mos.ru/presscenter/news/detail/1294872.html" office:name=""><text:span text:style-name="Definition">http://chertanovo-juzhnoe.mos.ru/presscenter/news/detail/12948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14:30:27Z</meta:creation-date>
    <dc:date>2025-05-24T14:30:27Z</dc:date>
  </office:meta>
</office:document-meta>
</file>