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гу-в-топ-200-лучших-вузов-мира-занял-112-ое-место"/>МГУ в топ-200 лучших вузов мира занял 112-ое место<text:bookmark-end text:name="мгу-в-топ-200-лучших-вузов-мира-занял-112-ое-место"/></text:h>
      <text:p text:style-name="First_20_paragraph">16.09.2014</text:p>
      <text:p text:style-name="Text_20_body"> </text:p>
      <text:p text:style-name="Text_20_body">Московский государственный университет в топ-200 лучших вузов мира занял 112-ое место по версии рейтинга QS. И таким образом, по сравнению с прошлогодними результатами, МГУ поднялся на шесть строк.<text:line-break/><text:line-break/></text:p>
      <text:p text:style-name="Text_20_body">Как и в прошлом году, мировой рейтинг лучших учебных заведений возглавил Массачусетский технологический институт. Второе место занял Кембриджский университет, за ним следует Имперский колледж Лондона. На четвертом месте списка расположился Гарвардский университет, а пятерку лучших учебных заведений замкнули Оксфордский университет и Университетский колледж Лондона.<text:line-break/><text:line-break/>Столичный вуз остается единственным университетом из России, вошедшим в топ-200 высших учебных заведений мира. Кроме того, по направлению "Искусства и гуманитарные науки" Московский университет и вовсе вошел в сотню лучших.<text:line-break/><text:line-break/></text:p>
      <text:p text:style-name="Text_20_body">Санкт-Петербургский и Новосибирский государственный университеты также улучшили свои позиции, заняв 233 и 328 место (по сравнению с 240 и 352 в прошлом году). В то же время Московский государственный технический университет имени Баумана, который расположился на 322 месте в рейтинге, поднялся на 12 пунктов.<text:line-break/><text:line-break/>Отметим, что в этом году Московский государственный университет попал в сотню репутационного рейтинга мировых вузов, который был составлен британским журналом о высшем образовании Times Higher Education.</text:p>
      <text:p text:style-name="Text_20_body"><text:line-break/></text:p>
      <text:p text:style-name="Text_20_body">Адрес страницы: <text:a xlink:type="simple" xlink:href="http://chertanovo-juzhnoe.mos.ru/presscenter/news/detail/1288833.html" office:name=""><text:span text:style-name="Definition">http://chertanovo-juzhnoe.mos.ru/presscenter/news/detail/128883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0T09:09:52Z</meta:creation-date>
    <dc:date>2023-08-20T09:09:52Z</dc:date>
  </office:meta>
</office:document-meta>
</file>