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вязка-ленинского-проспекта-и-мкад---самый-ожидаемый-объект-2015-года---собянин"/>Развязка Ленинского проспекта и МКАД - самый ожидаемый объект 2015 года - Собянин<text:bookmark-end text:name="развязка-ленинского-проспекта-и-мкад---самый-ожидаемый-объект-2015-года---собянин"/></text:h>
      <text:p text:style-name="First_20_paragraph">15.09.2014</text:p>
      <text:p text:style-name="Text_20_body">Развязка на пересечении Ленинского проспекта и Московской кольцевой автодороги станет крупнейшим объектом, который откроется в следующем году, рассказал Мэр Москвы в ходе осмотра работ по реконструкции магистрали.<text:line-break/><text:line-break/>"Это один из самых крупных и серьезно ожидаемых объектов ввода 2015 года, потому что это одна из самых трудных и проблемных точек на МКАД и Ленинском проспекте", - рассказал мэр Москвы. По его словам, в ходе реконструкции построят около 16 километров дорог: 2 километра эстакад и тоннелей. <text:line-break/>Это будет самый крупный объект особой важности для города, который будет возведен в 2015 году, ибо это очень проблемная часть пересечения МКАД.В ходе реконструкции будет построено еще 16 км дорог и 2 км спец объектов в виде эстакад и тоннелей, что позволит улучшить движение на 44-м и 45-м километрах Московской кольцевой автодороги, а также создаст благоприятные условия для движения машин по Киевскому шоссе в направлении аэропорта Внуково.<text:line-break/><text:line-break/></text:p>
      <text:p text:style-name="Text_20_body">Отметим, что в местах примыкания съездов и местных проездов будут расположены переходно-скоростные полосы Также здесь появится тоннель съезда с внутренней стороны МКАД на Киевское шоссе и эстакада для съезда с Ленинского проспекта на внешнюю сторону МКАД при движении из центра.<text:line-break/><text:line-break/>Сейчас на пересечении Ленинского проспекта и МКАД существует клеверная развязка, которая не соответствует плотности трафика этого участка дороги. После реконструкции две эстакады и тоннель перераспределят движение в обе стороны таким образом, что заторы скапливаться больше не будут, а поток машин разгрузится на 25-30 процентов. <text:line-break/><text:line-break/></text:p>
      <text:p text:style-name="Text_20_body">По словам мэра Москвы, завершились работы по реконструкции развязок на МКАД на четырех развязках: на Ленинградском шоссе и Волгоградском проспекте, улице Подольских Курсантов (выезд на МКАД из района Бирюлево Западное), а также в районе улицы Молодогвардейская. <text:line-break/><text:line-break/>Еще три реконструированные развязки - на Можайском и Дмитровском шоссе, а также на Мичуринском проспекте - планируется сдать до конца этого года. Помимо этого, будут построены эстакады съездов с Киевского шоссе на внешнюю и внутреннюю стороны МКАД при движении из области.<text:line-break/><text:line-break/>Напомним, в июне этого года градоначальник Москвы, открыл для движения транспорта эстакаду на пересечении Мичуринского проспекта и МКАД. Длина новой эстакады составляет 414 метров. Во время дорожных работ ремонтники уложили асфальтобетонное покрытие, нанесли разметку и установили барьерные ограждения. С этой эстакадой одновременно открыли путепровод, куда переведут движение до окончания реконструкции всей развязки. </text:p>
      <text:p text:style-name="Text_20_body"><text:line-break/></text:p>
      <text:p text:style-name="Text_20_body">Адрес страницы: <text:a xlink:type="simple" xlink:href="http://chertanovo-juzhnoe.mos.ru/presscenter/news/detail/1287180.html" office:name=""><text:span text:style-name="Definition">http://chertanovo-juzhnoe.mos.ru/presscenter/news/detail/128718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4T12:28:59Z</meta:creation-date>
    <dc:date>2024-08-04T12:28:59Z</dc:date>
  </office:meta>
</office:document-meta>
</file>