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ей-собянин-ознакомился-с-очисткой-и-благоустройством-парка-в-северном-бутово"/>Сергей Собянин ознакомился с очисткой и благоустройством парка в Северном Бутово<text:bookmark-end text:name="сергей-собянин-ознакомился-с-очисткой-и-благоустройством-парка-в-северном-бутово"/></text:h>
      <text:p text:style-name="First_20_paragraph">12.09.2014</text:p>
      <text:p text:style-name="Text_20_body"> </text:p>
      <text:p text:style-name="Text_20_body"> Нового благоустройства территории Северного Бутова жители ждали многие годы. 1,5 года назад начались работы по приведению территории в порядок. В четверг реконструированную территорию осмотрел Сергей Собянин.</text:p>
      <text:p text:style-name="Text_20_body">Парк расположен в пойме реки Битца. Еще в начале 2013 года здесь были заросли бурьяна, что то было заболочено, труднопроходимая местность, а сама река была настолько заросшей, что пробраться к воде так же было нельзя. Теперь все это изменилось и об этом напоминают только фотографии.</text:p>
      <text:p text:style-name="Text_20_body"> Теперь,после наведения порядка, территория освещена, вычищена, стоят лавочки, обустроены детские площадки, есть тренажеры. Данное место стало любимым местом для прогулок не только детей, но и семейных пар, вечерами любим люди любят сидеть на деревянных лавочках у воды или гулять вдоль набережной, которую тоже сделали во время благоустройства.</text:p>
      <text:p text:style-name="Text_20_body"> Благоустройство территории было сделано по инициативе муниципальных депутаты района Северное Бутово в конце мая 2013 года на встрече с мэром столицы Сергеем Собяниным. На прошедших затем общественных слушаниях жители поддержали решение о благоустройстве и, в свою очередь, попросили связать парковую зону с выходом со станции метро Бульвар Дмитрия Донского, Качаловским кладбищем и церковью. Эти пожелания были выполнены, а также появилась для подростков площадка для занятий сноубордом и другими экстремальными видами спорта.</text:p>
      <text:p text:style-name="Text_20_body"> По словам Людмилы Гусевой, руководителя МГРО партии "Единая Россия", мэрией проделана большая работа по благоустройству парка, он буквально преобразился. «За один год при проведении соответствующих конкурсных процедур комплексно благоустроен парк в пойме реки Битца. Я считаю, что это один из самых лучших благоустроенных, безопасных, красивых ландшафтных парков города Москвы. При проведении работ здесь учитывались и уже устоявшиеся деревья, и склоны, и устье реки Битца, - говорит Людмила Гусева, - Одно из главных достижений – с территории парка было вывезено 30 тысяч кубов мусора, а так же, строительного, так как при застройке близлежащих районов, строительные организации, не долго думая, сбрасывали все отходы сюда. Сегодня здесь комплексно благоустроено 10, 5 гектаров территории. Появилось свыше двух километров пешеходных и велодорожек. В общем смогли учесть пожелания всех групп граждан: и пожилых людей, и родителей с детьми, и молодежи.</text:p>
      <text:p text:style-name="Text_20_body"><text:line-break/></text:p>
      <text:p text:style-name="Text_20_body">Адрес страницы: <text:a xlink:type="simple" xlink:href="http://chertanovo-juzhnoe.mos.ru/presscenter/news/detail/1281955.html" office:name=""><text:span text:style-name="Definition">http://chertanovo-juzhnoe.mos.ru/presscenter/news/detail/128195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6:18:46Z</meta:creation-date>
    <dc:date>2023-07-20T16:18:46Z</dc:date>
  </office:meta>
</office:document-meta>
</file>